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imSun1" svg:font-family="SimSun, 宋体"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Arial2" fo:font-size="12pt" officeooo:paragraph-rsid="0019266c" style:font-size-asian="12pt" style:font-size-complex="12pt"/>
    </style:style>
    <style:style style:name="P2" style:family="paragraph" style:parent-style-name="Standard">
      <style:paragraph-properties fo:margin-left="0cm" fo:margin-right="0cm" fo:margin-top="0cm" fo:margin-bottom="0cm" style:contextual-spacing="false" fo:line-height="100%" fo:text-align="justify" style:justify-single-word="false" fo:orphans="0" fo:widows="0" fo:text-indent="0cm" style:auto-text-indent="false"/>
      <style:text-properties style:font-name="Arial2" fo:font-size="12pt" fo:font-style="italic" style:text-underline-style="none" fo:font-weight="normal" officeooo:rsid="0094e050" officeooo:paragraph-rsid="00a162f3" style:font-size-asian="12pt" style:font-style-asian="italic" style:font-weight-asian="normal" style:font-size-complex="12pt" style:font-style-complex="italic" style:font-weight-complex="normal"/>
    </style:style>
    <style:style style:name="P3" style:family="paragraph" style:parent-style-name="Standard" style:master-page-name="">
      <style:paragraph-properties fo:margin-top="0cm" fo:margin-bottom="0cm" style:contextual-spacing="false" fo:line-height="100%" fo:text-align="center" style:justify-single-word="false" style:page-number="auto" fo:break-before="auto" fo:break-after="auto"/>
      <style:text-properties fo:color="#000008" loext:opacity="100%" style:font-name="Arial2" fo:font-size="12pt" style:text-underline-style="none" fo:font-weight="normal" officeooo:rsid="006b66f8" officeooo:paragraph-rsid="0089010b" style:font-size-asian="12pt" style:font-weight-asian="normal" style:font-name-complex="Times New Roman1" style:font-size-complex="12pt" style:font-weight-complex="normal"/>
    </style:style>
    <style:style style:name="P4" style:family="paragraph" style:parent-style-name="Standard">
      <style:paragraph-properties fo:margin-top="0cm" fo:margin-bottom="0cm" style:contextual-spacing="false" fo:line-height="100%" fo:text-align="justify" style:justify-single-word="false"/>
      <style:text-properties fo:color="#000000" loext:opacity="100%" style:font-name="Times New Roman" fo:font-size="12pt" fo:font-weight="bold" officeooo:paragraph-rsid="009a1416" style:font-size-asian="12pt" style:font-weight-asian="bold" style:font-size-complex="12pt" style:font-weight-complex="bold"/>
    </style:style>
    <style:style style:name="P5" style:family="paragraph" style:parent-style-name="Standard">
      <style:paragraph-properties fo:margin-top="0cm" fo:margin-bottom="0cm" style:contextual-spacing="false" fo:line-height="100%"/>
      <style:text-properties fo:color="#00000a" loext:opacity="100%" style:font-name="Arial2" fo:font-size="12pt" fo:font-style="normal" officeooo:paragraph-rsid="008c8279" style:font-size-asian="12pt" style:font-style-asian="normal" style:font-size-complex="12pt" style:font-style-complex="normal"/>
    </style:style>
    <style:style style:name="P6" style:family="paragraph" style:parent-style-name="Standard">
      <style:paragraph-properties fo:margin-top="0cm" fo:margin-bottom="0cm" style:contextual-spacing="false" fo:line-height="100%" fo:text-align="end" style:justify-single-word="false"/>
      <style:text-properties style:font-name="Arial2" fo:font-size="12pt" fo:font-weight="bold" officeooo:rsid="004d9a69" officeooo:paragraph-rsid="008c8279" style:font-size-asian="12pt" style:font-weight-asian="bold" style:font-size-complex="12pt" style:font-weight-complex="bold"/>
    </style:style>
    <style:style style:name="P7" style:family="paragraph" style:parent-style-name="Standard">
      <style:paragraph-properties fo:margin-top="0cm" fo:margin-bottom="0cm" style:contextual-spacing="false" fo:line-height="100%" fo:text-align="justify" style:justify-single-word="false"/>
      <style:text-properties fo:color="#00000a" loext:opacity="100%" style:font-name="Arial2" fo:font-size="12pt" fo:font-style="normal" fo:font-weight="bold" officeooo:paragraph-rsid="008c8279" style:font-size-asian="12pt" style:font-style-asian="normal" style:font-weight-asian="bold" style:font-size-complex="12pt" style:font-style-complex="normal" style:font-weight-complex="bold"/>
    </style:style>
    <style:style style:name="P8" style:family="paragraph" style:parent-style-name="Standard">
      <style:paragraph-properties fo:margin-top="0cm" fo:margin-bottom="0cm" style:contextual-spacing="false" fo:line-height="100%" fo:text-align="justify" style:justify-single-word="false"/>
      <style:text-properties style:font-name="Arial2" fo:font-size="12pt" officeooo:paragraph-rsid="008c8279" style:font-size-asian="12pt" style:font-size-complex="12pt"/>
    </style:style>
    <style:style style:name="P9"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8c8279" style:font-size-asian="12pt" style:font-size-complex="12pt"/>
    </style:style>
    <style:style style:name="P10" style:family="paragraph" style:parent-style-name="Standard">
      <style:paragraph-properties fo:margin-top="0cm" fo:margin-bottom="0cm" style:contextual-spacing="false" fo:line-height="100%" fo:text-align="center" style:justify-single-word="false"/>
      <style:text-properties fo:color="#000000" loext:opacity="100%" style:font-name="Arial2" fo:font-size="12pt" officeooo:paragraph-rsid="008c8279" fo:background-color="transparent" style:font-size-asian="12pt" style:font-size-complex="12pt"/>
    </style:style>
    <style:style style:name="P11" style:family="paragraph" style:parent-style-name="Standard">
      <style:paragraph-properties fo:margin-top="0cm" fo:margin-bottom="0cm" style:contextual-spacing="false" fo:line-height="100%" fo:text-align="justify" style:justify-single-word="false"/>
      <style:text-properties style:font-name="Arial2" fo:font-size="12pt" officeooo:paragraph-rsid="008c8279" fo:background-color="transparent" style:font-size-asian="12pt" style:font-size-complex="12pt"/>
    </style:style>
    <style:style style:name="P12"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8c8279" fo:background-color="transparent" style:font-size-asian="12pt" style:font-size-complex="12pt"/>
    </style:style>
    <style:style style:name="P13" style:family="paragraph" style:parent-style-name="Text_20_body">
      <style:paragraph-properties fo:margin-top="0cm" fo:margin-bottom="0cm" style:contextual-spacing="false" fo:line-height="100%" fo:text-align="justify" style:justify-single-word="false"/>
      <style:text-properties fo:color="#000000" loext:opacity="100%" style:font-name="Arial2" fo:font-size="12pt" fo:font-weight="bold" officeooo:paragraph-rsid="009550ac" style:font-size-asian="12pt" style:font-weight-asian="bold" style:font-size-complex="12pt"/>
    </style:style>
    <style:style style:name="P14" style:family="paragraph" style:parent-style-name="Text_20_body">
      <style:paragraph-properties fo:margin-top="0cm" fo:margin-bottom="0cm" style:contextual-spacing="false" fo:line-height="100%" fo:text-align="justify" style:justify-single-word="false" fo:orphans="2" fo:widows="2"/>
      <style:text-properties style:font-name="Arial2" fo:font-size="12pt" officeooo:paragraph-rsid="009550ac" style:font-size-asian="12pt" style:font-size-complex="12pt"/>
    </style:style>
    <style:style style:name="P15" style:family="paragraph" style:parent-style-name="Text_20_body">
      <style:paragraph-properties fo:margin-top="0cm" fo:margin-bottom="0cm" style:contextual-spacing="false" fo:line-height="100%" fo:text-align="justify" style:justify-single-word="false" fo:orphans="2" fo:widows="2"/>
      <style:text-properties officeooo:paragraph-rsid="009550ac"/>
    </style:style>
    <style:style style:name="P16" style:family="paragraph" style:parent-style-name="Text_20_body">
      <style:paragraph-properties fo:margin-top="0cm" fo:margin-bottom="0cm" style:contextual-spacing="false" fo:line-height="100%" fo:text-align="justify" style:justify-single-word="false" fo:orphans="2" fo:widows="2"/>
      <style:text-properties fo:color="#000000" loext:opacity="100%" style:font-name="Arial2" fo:font-size="12pt" fo:font-weight="bold" officeooo:paragraph-rsid="009550ac" style:font-size-asian="12pt" style:font-weight-asian="bold" style:font-size-complex="12pt"/>
    </style:style>
    <style:style style:name="P17" style:family="paragraph" style:parent-style-name="Text_20_body" style:list-style-name="L1">
      <style:paragraph-properties fo:margin-top="0cm" fo:margin-bottom="0cm" style:contextual-spacing="false" fo:line-height="100%" fo:text-align="justify" style:justify-single-word="false" fo:orphans="2" fo:widows="2"/>
      <style:text-properties style:font-name="Arial2" fo:font-size="12pt" officeooo:paragraph-rsid="00be81cb" style:font-size-asian="12pt" style:font-size-complex="12pt"/>
    </style:style>
    <style:style style:name="P18" style:family="paragraph" style:parent-style-name="Text_20_body" style:list-style-name="L2">
      <loext:graphic-properties draw:fill="none"/>
      <style:paragraph-properties fo:margin-top="0cm" fo:margin-bottom="0cm" style:contextual-spacing="false" fo:line-height="100%" fo:text-align="justify" style:justify-single-word="false" fo:orphans="2" fo:widows="2" fo:background-color="transparent" style:writing-mode="lr-tb"/>
      <style:text-properties fo:font-variant="normal" fo:text-transform="none" style:font-name="Arial2" fo:font-size="12pt" fo:font-style="normal" fo:font-weight="normal" officeooo:rsid="00287114" officeooo:paragraph-rsid="00be81cb" style:letter-kerning="true" fo:background-color="transparent" style:font-name-asian="SimSun1" style:font-size-asian="12pt" style:language-asian="zh" style:country-asian="CN" style:font-style-asian="normal" style:font-weight-asian="normal" style:font-name-complex="Mangal" style:font-size-complex="12pt" style:language-complex="hi" style:country-complex="IN" style:font-style-complex="normal" style:font-weight-complex="normal"/>
    </style:style>
    <style:style style:name="P19" style:family="paragraph" style:parent-style-name="Text_20_body" style:list-style-name="L2">
      <style:paragraph-properties fo:margin-top="0cm" fo:margin-bottom="0cm" style:contextual-spacing="false" fo:line-height="100%" fo:text-align="justify" style:justify-single-word="false" fo:orphans="2" fo:widows="2"/>
      <style:text-properties style:font-name="Arial2" fo:font-size="12pt" officeooo:paragraph-rsid="00be81cb" style:font-size-asian="12pt" style:font-size-complex="12pt"/>
    </style:style>
    <style:style style:name="P20"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fo:font-weight="bold" officeooo:paragraph-rsid="008c8279" style:font-size-asian="12pt" style:font-weight-asian="bold" style:font-size-complex="12pt"/>
    </style:style>
    <style:style style:name="P2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Arial2" fo:font-size="12pt" officeooo:paragraph-rsid="008c8279" style:font-size-asian="12pt" style:font-size-complex="12pt"/>
    </style:style>
    <style:style style:name="P2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8" loext:opacity="100%" style:text-line-through-style="none" style:text-line-through-type="none" style:font-name="Arial2" fo:font-size="12pt" style:text-underline-style="none" officeooo:paragraph-rsid="008c8279" style:font-size-asian="12pt" style:font-size-complex="12pt"/>
    </style:style>
    <style:style style:name="P23" style:family="paragraph" style:parent-style-name="Standard" style:list-style-name="L3" style:master-page-name="">
      <style:paragraph-properties fo:margin-left="0.499cm" fo:margin-right="0cm" fo:margin-top="0cm" fo:margin-bottom="0cm" style:contextual-spacing="false" fo:line-height="100%" fo:text-align="justify" style:justify-single-word="false" fo:text-indent="0cm" style:auto-text-indent="false" style:page-number="auto"/>
      <style:text-properties fo:color="#000008" loext:opacity="100%" style:text-line-through-style="none" style:text-line-through-type="none" style:font-name="Arial2" fo:font-size="12pt" style:text-underline-style="none" officeooo:paragraph-rsid="008c8279" style:font-size-asian="12pt" style:font-size-complex="12pt"/>
    </style:style>
    <style:style style:name="P24" style:family="paragraph" style:parent-style-name="Standard" style:list-style-name="L3">
      <style:paragraph-properties fo:margin-left="0.499cm" fo:margin-right="0cm" fo:margin-top="0cm" fo:margin-bottom="0cm" style:contextual-spacing="false" fo:line-height="100%" fo:text-align="justify" style:justify-single-word="false" fo:text-indent="0cm" style:auto-text-indent="false"/>
      <style:text-properties fo:color="#000008" loext:opacity="100%" style:text-line-through-style="none" style:text-line-through-type="none" style:font-name="Arial2" fo:font-size="12pt" style:text-underline-style="none" officeooo:paragraph-rsid="008c8279" style:font-size-asian="12pt" style:font-size-complex="12pt"/>
    </style:style>
    <style:style style:name="P2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Arial2" fo:font-size="12pt" officeooo:paragraph-rsid="008c8279" style:font-size-asian="12pt" style:font-size-complex="12pt"/>
    </style:style>
    <style:style style:name="P2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Arial2" fo:font-size="12pt" officeooo:paragraph-rsid="008c8279" fo:background-color="transparent" style:font-size-asian="12pt" style:font-size-complex="12pt"/>
    </style:style>
    <style:style style:name="P2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2" fo:font-size="12pt" fo:font-weight="bold" officeooo:paragraph-rsid="008c8279" style:font-size-asian="12pt" style:font-weight-asian="bold" style:font-size-complex="12pt"/>
    </style:style>
    <style:style style:name="P28" style:family="paragraph" style:parent-style-name="Standard">
      <style:paragraph-properties fo:margin-top="0cm" fo:margin-bottom="0cm" style:contextual-spacing="false" fo:line-height="100%" fo:text-align="center" style:justify-single-word="false"/>
      <style:text-properties fo:color="#000000" loext:opacity="100%" style:font-name="Arial2" fo:font-size="12pt" fo:font-weight="bold" officeooo:paragraph-rsid="008c8279" style:font-size-asian="12pt" style:font-weight-asian="bold" style:font-size-complex="12pt"/>
    </style:style>
    <style:style style:name="P29" style:family="paragraph" style:parent-style-name="Standard">
      <style:paragraph-properties fo:margin-top="0cm" fo:margin-bottom="0cm" style:contextual-spacing="false" fo:line-height="100%" fo:text-align="justify" style:justify-single-word="false"/>
      <style:text-properties style:font-name="Arial2" fo:font-size="12pt" officeooo:paragraph-rsid="00aa8046" style:font-size-asian="12pt" style:font-size-complex="12pt"/>
    </style:style>
    <style:style style:name="P30"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fo:font-weight="bold" officeooo:paragraph-rsid="008c8279" fo:background-color="transparent" style:font-size-asian="12pt" style:font-weight-asian="bold" style:font-size-complex="12pt"/>
    </style:style>
    <style:style style:name="P31"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8c8279" fo:background-color="#33ff99" style:font-size-asian="12pt" style:font-size-complex="12pt"/>
    </style:style>
    <style:style style:name="P32"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8f0122" fo:background-color="transparent" style:font-size-asian="12pt" style:font-size-complex="12pt"/>
    </style:style>
    <style:style style:name="P33"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bff8bc" fo:background-color="#ffffff" style:font-size-asian="12pt" style:font-size-complex="12pt"/>
    </style:style>
    <style:style style:name="P34"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9daeff" style:font-size-asian="12pt" style:font-size-complex="12pt"/>
    </style:style>
    <style:style style:name="P35" style:family="paragraph" style:parent-style-name="Standard">
      <style:paragraph-properties fo:margin-top="0cm" fo:margin-bottom="0cm" style:contextual-spacing="false" fo:line-height="100%" fo:text-align="justify" style:justify-single-word="false"/>
      <style:text-properties officeooo:paragraph-rsid="009daeff"/>
    </style:style>
    <style:style style:name="P36" style:family="paragraph" style:parent-style-name="Text_20_body">
      <style:paragraph-properties fo:margin-top="0cm" fo:margin-bottom="0cm" style:contextual-spacing="false" fo:line-height="100%" fo:text-align="justify" style:justify-single-word="false"/>
      <style:text-properties fo:color="#000000" loext:opacity="100%" style:font-name="Arial2" fo:font-size="12pt" fo:font-weight="bold" officeooo:rsid="00a32888" officeooo:paragraph-rsid="00a32888" fo:background-color="transparent" style:font-size-asian="12pt" style:font-weight-asian="bold" style:font-size-complex="12pt"/>
    </style:style>
    <style:style style:name="P37"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9daeff" fo:background-color="transparent" style:font-size-asian="12pt" style:font-size-complex="12pt"/>
    </style:style>
    <style:style style:name="P38"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9daeff" fo:background-color="#33ff99" style:font-size-asian="12pt" style:font-size-complex="12pt"/>
    </style:style>
    <style:style style:name="P39"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9f0ed5" style:font-size-asian="12pt" style:font-size-complex="12pt"/>
    </style:style>
    <style:style style:name="P40" style:family="paragraph" style:parent-style-name="Standard">
      <style:paragraph-properties fo:margin-top="0cm" fo:margin-bottom="0cm" style:contextual-spacing="false" fo:line-height="100%" fo:text-align="justify" style:justify-single-word="false"/>
      <style:text-properties fo:color="#00000a" loext:opacity="100%" style:font-name="Arial2" fo:font-size="12pt" officeooo:paragraph-rsid="009f0ed5" style:font-size-asian="12pt" style:font-size-complex="12pt"/>
    </style:style>
    <style:style style:name="P41" style:family="paragraph" style:parent-style-name="Standard" style:list-style-name="L4">
      <style:paragraph-properties fo:margin-top="0cm" fo:margin-bottom="0cm" style:contextual-spacing="false" fo:line-height="100%" fo:text-align="justify" style:justify-single-word="false"/>
      <style:text-properties fo:color="#00000a" loext:opacity="100%" style:font-name="Arial2" fo:font-size="12pt" officeooo:paragraph-rsid="009f0ed5" style:font-size-asian="12pt" style:font-size-complex="12pt"/>
    </style:style>
    <style:style style:name="P42" style:family="paragraph" style:parent-style-name="Standard" style:list-style-name="L4">
      <style:paragraph-properties fo:margin-top="0cm" fo:margin-bottom="0cm" style:contextual-spacing="false" fo:line-height="100%" fo:text-align="justify" style:justify-single-word="false"/>
      <style:text-properties style:font-name="Arial2" fo:font-size="12pt" officeooo:paragraph-rsid="009f0ed5" style:font-size-asian="12pt" style:font-size-complex="12pt"/>
    </style:style>
    <style:style style:name="P43" style:family="paragraph" style:parent-style-name="Standard">
      <style:paragraph-properties fo:margin-top="0cm" fo:margin-bottom="0cm" style:contextual-spacing="false" fo:line-height="100%" fo:text-align="justify" style:justify-single-word="false"/>
      <style:text-properties style:font-name="Arial2" fo:font-size="12pt" officeooo:paragraph-rsid="009f0ed5" style:font-size-asian="12pt" style:font-size-complex="12pt"/>
    </style:style>
    <style:style style:name="P44" style:family="paragraph" style:parent-style-name="Standard">
      <style:paragraph-properties fo:margin-top="0cm" fo:margin-bottom="0cm" style:contextual-spacing="false" fo:line-height="100%" fo:text-align="justify" style:justify-single-word="false"/>
      <style:text-properties style:font-name="Arial2" fo:font-size="12pt" officeooo:paragraph-rsid="00a0190d" style:font-size-asian="12pt" style:font-size-complex="12pt"/>
    </style:style>
    <style:style style:name="P45" style:family="paragraph" style:parent-style-name="Standard">
      <style:paragraph-properties fo:margin-top="0cm" fo:margin-bottom="0cm" style:contextual-spacing="false" fo:line-height="100%" fo:text-align="justify" style:justify-single-word="false"/>
      <style:text-properties style:font-name="Arial" officeooo:paragraph-rsid="00a0190d"/>
    </style:style>
    <style:style style:name="P46" style:family="paragraph" style:parent-style-name="Standard">
      <style:paragraph-properties fo:margin-top="0cm" fo:margin-bottom="0cm" style:contextual-spacing="false" fo:line-height="100%" fo:text-align="justify" style:justify-single-word="false"/>
      <style:text-properties fo:color="#00000a" loext:opacity="100%" style:font-name="Arial2" fo:font-size="12pt" officeooo:paragraph-rsid="008c8279" fo:background-color="transparent" style:font-size-asian="12pt" style:font-size-complex="12pt"/>
    </style:style>
    <style:style style:name="P47"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a0190d" style:font-size-asian="12pt" style:font-size-complex="12pt"/>
    </style:style>
    <style:style style:name="P48" style:family="paragraph" style:parent-style-name="Standard">
      <style:paragraph-properties fo:margin-top="0cm" fo:margin-bottom="0cm" style:contextual-spacing="false" fo:line-height="100%" fo:text-align="justify" style:justify-single-word="false"/>
      <style:text-properties style:font-name="Arial2" fo:font-size="12pt" officeooo:paragraph-rsid="00a0190d" fo:background-color="#ffffff" style:font-size-asian="12pt" style:font-size-complex="12pt"/>
    </style:style>
    <style:style style:name="P49"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paragraph-rsid="008c8279" fo:background-color="#ffff00" style:font-size-asian="12pt" style:font-size-complex="12pt"/>
    </style:style>
    <style:style style:name="P50" style:family="paragraph" style:parent-style-name="Standard">
      <style:paragraph-properties fo:margin-top="0cm" fo:margin-bottom="0cm" style:contextual-spacing="false" fo:line-height="100%" fo:text-align="justify" style:justify-single-word="false"/>
      <style:text-properties fo:color="#000000" loext:opacity="100%" style:font-name="Arial2" fo:font-size="12pt" officeooo:rsid="00445198" officeooo:paragraph-rsid="008c8279" style:font-size-asian="12pt" style:font-size-complex="12pt"/>
    </style:style>
    <style:style style:name="P51" style:family="paragraph" style:parent-style-name="Standard">
      <style:paragraph-properties fo:margin-top="0cm" fo:margin-bottom="0cm" style:contextual-spacing="false" fo:line-height="100%" fo:text-align="justify" style:justify-single-word="false"/>
      <style:text-properties style:font-name="Arial2" fo:font-size="12pt" officeooo:rsid="00445198" officeooo:paragraph-rsid="008c8279" style:font-size-asian="12pt" style:font-size-complex="12pt"/>
    </style:style>
    <style:style style:name="T1" style:family="text">
      <style:text-properties officeooo:rsid="003dc541" fo:background-color="transparent" loext:char-shading-value="0"/>
    </style:style>
    <style:style style:name="T2" style:family="text">
      <style:text-properties fo:background-color="transparent" loext:char-shading-value="0"/>
    </style:style>
    <style:style style:name="T3" style:family="text">
      <style:text-properties officeooo:rsid="00a162f3" fo:background-color="transparent" loext:char-shading-value="0"/>
    </style:style>
    <style:style style:name="T4" style:family="text">
      <style:text-properties style:font-name="Arial2" officeooo:rsid="00be81cb"/>
    </style:style>
    <style:style style:name="T5" style:family="text">
      <style:text-properties style:font-name="Arial2" officeooo:rsid="001699db"/>
    </style:style>
    <style:style style:name="T6" style:family="text">
      <style:text-properties style:font-name="Arial2"/>
    </style:style>
    <style:style style:name="T7" style:family="text">
      <style:text-properties style:font-name="Arial2" officeooo:rsid="000cad9a"/>
    </style:style>
    <style:style style:name="T8" style:family="text">
      <style:text-properties style:font-name="Arial2" officeooo:rsid="009a1416"/>
    </style:style>
    <style:style style:name="T9" style:family="text">
      <style:text-properties fo:color="#00000a" loext:opacity="100%" style:text-line-through-style="none" style:text-line-through-type="none" style:font-name="Arial2" fo:font-style="normal" style:text-underline-style="none" officeooo:rsid="008da300" fo:background-color="transparent" loext:char-shading-value="0" style:font-style-asian="normal" style:font-name-complex="Times New Roman1" style:font-style-complex="italic"/>
    </style:style>
    <style:style style:name="T10" style:family="text">
      <style:text-properties fo:color="#00000a" loext:opacity="100%" style:text-line-through-style="none" style:text-line-through-type="none" style:font-name="Arial2" fo:font-style="normal" style:text-underline-style="none" officeooo:rsid="00b5f510" fo:background-color="transparent" loext:char-shading-value="0" style:font-style-asian="normal" style:font-name-complex="Times New Roman1" style:font-style-complex="italic"/>
    </style:style>
    <style:style style:name="T11" style:family="text">
      <style:text-properties fo:color="#000009" loext:opacity="100%" style:text-line-through-style="none" style:text-line-through-type="none" style:font-name="Arial2" fo:font-style="normal" style:text-underline-style="none" officeooo:rsid="009a1416" fo:background-color="transparent" loext:char-shading-value="0" style:font-style-asian="normal" style:font-name-complex="Times New Roman1" style:font-style-complex="italic"/>
    </style:style>
    <style:style style:name="T12" style:family="text">
      <style:text-properties fo:color="#00000a" loext:opacity="100%" style:text-line-through-style="none" style:text-line-through-type="none" style:font-name="Arial2" fo:font-style="normal" style:text-underline-style="none" fo:font-weight="normal" officeooo:rsid="0029ac91" fo:background-color="transparent" loext:char-shading-value="0" style:font-style-asian="normal" style:font-weight-asian="normal" style:font-name-complex="Times New Roman1" style:font-style-complex="italic" style:font-weight-complex="normal"/>
    </style:style>
    <style:style style:name="T13" style:family="text">
      <style:text-properties fo:font-variant="normal" fo:text-transform="none" fo:color="#172531" loext:opacity="100%" style:text-line-through-style="none" style:text-line-through-type="none" style:font-name="Arial2" fo:letter-spacing="normal" fo:font-style="normal" style:text-underline-style="none" fo:font-weight="bold" officeooo:rsid="009550ac" fo:background-color="transparent" loext:char-shading-value="0" style:font-style-asian="normal" style:font-name-complex="Times New Roman1" style:font-style-complex="normal"/>
    </style:style>
    <style:style style:name="T14" style:family="text">
      <style:text-properties fo:font-variant="normal" fo:text-transform="none" fo:color="#172531" loext:opacity="100%" style:text-line-through-style="none" style:text-line-through-type="none" style:font-name="Arial2" fo:letter-spacing="normal" fo:font-style="normal" style:text-underline-style="none" fo:font-weight="bold" officeooo:rsid="0029ac91" fo:background-color="transparent" loext:char-shading-value="0" style:font-style-asian="normal" style:font-name-complex="Times New Roman1" style:font-style-complex="normal"/>
    </style:style>
    <style:style style:name="T15" style:family="text">
      <style:text-properties fo:font-variant="normal" fo:text-transform="none" fo:color="#172531" loext:opacity="100%" style:text-line-through-style="none" style:text-line-through-type="none" style:font-name="Arial2" fo:letter-spacing="normal" fo:font-style="normal" style:text-underline-style="none" fo:font-weight="bold" officeooo:rsid="009723a9" fo:background-color="transparent" loext:char-shading-value="0" style:font-style-asian="normal" style:font-name-complex="Times New Roman1" style:font-style-complex="normal"/>
    </style:style>
    <style:style style:name="T16" style:family="text">
      <style:text-properties fo:font-variant="normal" fo:text-transform="none" fo:color="#172531" loext:opacity="100%" style:text-line-through-style="none" style:text-line-through-type="none" style:font-name="Arial2" fo:letter-spacing="normal" fo:font-style="normal" style:text-underline-style="none" fo:font-weight="bold" officeooo:rsid="00b5f510" fo:background-color="transparent" loext:char-shading-value="0" style:font-style-asian="normal" style:font-name-complex="Times New Roman1" style:font-style-complex="normal"/>
    </style:style>
    <style:style style:name="T17" style:family="text">
      <style:text-properties fo:font-variant="normal" fo:text-transform="none" fo:color="#172531" loext:opacity="100%" style:text-line-through-style="none" style:text-line-through-type="none" style:font-name="Arial2" fo:letter-spacing="normal" fo:font-style="normal" style:text-underline-style="none" fo:font-weight="bold" officeooo:rsid="00be81cb" fo:background-color="transparent" loext:char-shading-value="0" style:font-style-asian="normal" style:font-name-complex="Times New Roman1" style:font-style-complex="normal"/>
    </style:style>
    <style:style style:name="T18" style:family="text">
      <style:text-properties fo:font-variant="normal" fo:text-transform="none" fo:color="#00000a" loext:opacity="100%" style:text-line-through-style="none" style:text-line-through-type="none" style:font-name="Arial2" fo:letter-spacing="normal" fo:font-style="normal" style:text-underline-style="none" fo:font-weight="bold" officeooo:rsid="009723a9" fo:background-color="transparent" loext:char-shading-value="0" style:font-style-asian="normal" style:font-name-complex="Times New Roman1" style:font-style-complex="normal"/>
    </style:style>
    <style:style style:name="T19" style:family="text">
      <style:text-properties fo:color="#000000" loext:opacity="100%"/>
    </style:style>
    <style:style style:name="T20" style:family="text">
      <style:text-properties fo:color="#000000" loext:opacity="100%" officeooo:rsid="000cad9a"/>
    </style:style>
    <style:style style:name="T21" style:family="text">
      <style:text-properties fo:color="#000000" loext:opacity="100%" officeooo:rsid="0042ffb7"/>
    </style:style>
    <style:style style:name="T22" style:family="text">
      <style:text-properties fo:color="#000000" loext:opacity="100%" officeooo:rsid="0010aadb"/>
    </style:style>
    <style:style style:name="T23" style:family="text">
      <style:text-properties fo:color="#000000" loext:opacity="100%" fo:background-color="transparent" loext:char-shading-value="0"/>
    </style:style>
    <style:style style:name="T24" style:family="text">
      <style:text-properties fo:color="#000000" loext:opacity="100%" officeooo:rsid="0042ffb7" fo:background-color="transparent" loext:char-shading-value="0"/>
    </style:style>
    <style:style style:name="T25" style:family="text">
      <style:text-properties fo:color="#000000" loext:opacity="100%" officeooo:rsid="009a1416" fo:background-color="transparent" loext:char-shading-value="0"/>
    </style:style>
    <style:style style:name="T26" style:family="text">
      <style:text-properties fo:color="#000000" loext:opacity="100%" officeooo:rsid="000cad9a" fo:background-color="transparent" loext:char-shading-value="0"/>
    </style:style>
    <style:style style:name="T27" style:family="text">
      <style:text-properties fo:color="#000000" loext:opacity="100%" officeooo:rsid="00472730" fo:background-color="transparent" loext:char-shading-value="0"/>
    </style:style>
    <style:style style:name="T28" style:family="text">
      <style:text-properties fo:color="#00000a" loext:opacity="100%" style:text-line-through-style="none" style:text-line-through-type="none" fo:font-style="normal" style:text-underline-style="none" fo:font-weight="normal" officeooo:rsid="0029ac91" fo:background-color="transparent" loext:char-shading-value="0" style:font-style-asian="normal" style:font-weight-asian="normal" style:font-name-complex="Times New Roman1" style:font-style-complex="italic" style:font-weight-complex="normal"/>
    </style:style>
    <style:style style:name="T29" style:family="text">
      <style:text-properties fo:font-variant="normal" fo:text-transform="none" fo:color="#000008" loext:opacity="100%" style:text-line-through-style="none" style:text-line-through-type="none" fo:language="it" fo:country="IT" fo:font-style="normal" style:text-underline-style="none" fo:font-weight="normal" officeooo:rsid="0029ac91" style:letter-kerning="true" fo:background-color="transparent" loext:char-shading-value="0" style:font-name-asian="Times New Roman" style:language-asian="zh" style:country-asian="CN" style:font-style-asian="normal" style:font-weight-asian="normal" style:font-name-complex="Arial2" style:language-complex="ar" style:country-complex="SA" style:font-style-complex="normal" style:font-weight-complex="normal" loext:shadow="none"/>
    </style:style>
    <style:style style:name="T30" style:family="text">
      <style:text-properties fo:color="#000000" loext:opacity="100%" officeooo:rsid="00bff8bc"/>
    </style:style>
    <style:style style:name="T31" style:family="text">
      <style:text-properties fo:color="#000000" loext:opacity="100%" officeooo:rsid="00be81cb"/>
    </style:style>
    <style:style style:name="T32" style:family="text">
      <style:text-properties fo:color="#000000" loext:opacity="100%" fo:background-color="#ffffff" loext:char-shading-value="0"/>
    </style:style>
    <style:style style:name="T33" style:family="text">
      <style:text-properties fo:color="#000000" loext:opacity="100%" officeooo:rsid="00be81cb" fo:background-color="#ffffff" loext:char-shading-value="0"/>
    </style:style>
    <style:style style:name="T34" style:family="text">
      <style:text-properties fo:color="#000008" loext:opacity="100%"/>
    </style:style>
    <style:style style:name="T35" style:family="text">
      <style:text-properties fo:color="#000008" loext:opacity="100%" officeooo:rsid="00b5f510"/>
    </style:style>
    <style:style style:name="T36" style:family="text">
      <style:text-properties style:font-name="Arial2" fo:font-size="12pt" fo:font-weight="normal" style:font-size-asian="12pt" style:font-weight-asian="normal" style:font-size-complex="12pt" style:font-weight-complex="normal"/>
    </style:style>
    <style:style style:name="T37" style:family="text">
      <style:text-properties style:font-name="Arial2" fo:font-size="12pt" fo:font-weight="normal" officeooo:rsid="009550ac" style:font-size-asian="12pt" style:font-weight-asian="normal" style:font-size-complex="12pt" style:font-weight-complex="normal"/>
    </style:style>
    <style:style style:name="T38" style:family="text">
      <style:text-properties fo:color="#000000" loext:opacity="100%" style:font-name="Arial2" fo:font-size="12pt" fo:font-weight="normal" officeooo:rsid="009550ac" style:font-size-asian="12pt" style:font-weight-asian="normal" style:font-size-complex="12pt" style:font-weight-complex="normal"/>
    </style:style>
    <style:style style:name="T39" style:family="text">
      <style:text-properties fo:color="#000000" loext:opacity="100%" style:font-name="Arial2" fo:font-size="12pt" fo:font-weight="normal" officeooo:rsid="009550ac" fo:background-color="transparent" loext:char-shading-value="0" style:font-size-asian="12pt" style:font-weight-asian="normal" style:font-size-complex="12pt" style:font-weight-complex="normal"/>
    </style:style>
    <style:style style:name="T40" style:family="text">
      <style:text-properties fo:color="#000000" loext:opacity="100%" style:font-name="Arial2" fo:font-size="12pt" fo:font-weight="normal" officeooo:rsid="00bff8bc" fo:background-color="#ffffff" loext:char-shading-value="0" style:font-size-asian="12pt" style:font-weight-asian="normal" style:font-size-complex="12pt" style:font-weight-complex="normal"/>
    </style:style>
    <style:style style:name="T41" style:family="text">
      <style:text-properties fo:color="#000000" loext:opacity="100%" style:font-name="Arial2" fo:font-size="12pt" fo:font-weight="normal" officeooo:rsid="009550ac" fo:background-color="#ffffff" loext:char-shading-value="0" style:font-size-asian="12pt" style:font-weight-asian="normal" style:font-size-complex="12pt" style:font-weight-complex="normal"/>
    </style:style>
    <style:style style:name="T42" style:family="text">
      <style:text-properties fo:color="#000000" loext:opacity="100%" style:font-name="Arial2" fo:font-size="12pt" fo:font-weight="normal" officeooo:rsid="00b467e8" fo:background-color="transparent" loext:char-shading-value="0" style:font-size-asian="12pt" style:font-weight-asian="normal" style:font-size-complex="12pt" style:font-weight-complex="normal"/>
    </style:style>
    <style:style style:name="T43" style:family="text">
      <style:text-properties fo:color="#000000" loext:opacity="100%" style:font-name="Arial2" fo:font-size="12pt" fo:font-weight="normal" officeooo:rsid="00bff8bc" fo:background-color="transparent" loext:char-shading-value="0" style:font-size-asian="12pt" style:font-weight-asian="normal" style:font-size-complex="12pt" style:font-weight-complex="normal"/>
    </style:style>
    <style:style style:name="T44" style:family="text">
      <style:text-properties fo:color="#000000" loext:opacity="100%" style:font-name="Arial2" fo:font-size="12pt" fo:font-weight="normal" officeooo:rsid="00bff8bc" style:font-size-asian="12pt" style:font-weight-asian="normal" style:font-size-complex="12pt" style:font-weight-complex="normal"/>
    </style:style>
    <style:style style:name="T45" style:family="text">
      <style:text-properties fo:color="#000000" loext:opacity="100%" style:font-name="Arial2" fo:font-size="12pt" fo:font-weight="normal" officeooo:rsid="00b5f510" style:font-size-asian="12pt" style:font-weight-asian="normal" style:font-size-complex="12pt" style:font-weight-complex="normal"/>
    </style:style>
    <style:style style:name="T46" style:family="text">
      <style:text-properties fo:color="#000000" loext:opacity="100%" style:font-name="Arial2" fo:font-size="12pt" fo:font-weight="normal" officeooo:rsid="00b68561" style:font-size-asian="12pt" style:font-weight-asian="normal" style:font-size-complex="12pt" style:font-weight-complex="normal"/>
    </style:style>
    <style:style style:name="T47" style:family="text">
      <style:text-properties fo:color="#000000" loext:opacity="100%" officeooo:rsid="002859d2" fo:background-color="transparent" loext:char-shading-value="0"/>
    </style:style>
    <style:style style:name="T48" style:family="text">
      <style:text-properties fo:color="#000000" loext:opacity="100%" fo:font-style="italic" fo:font-weight="normal" officeooo:rsid="002859d2" fo:background-color="transparent" loext:char-shading-value="0" style:font-style-asian="italic" style:font-weight-asian="normal" style:font-style-complex="italic" style:font-weight-complex="normal"/>
    </style:style>
    <style:style style:name="T49" style:family="text">
      <style:text-properties fo:color="#000000" loext:opacity="100%" fo:font-style="italic" fo:font-weight="normal" fo:background-color="transparent" loext:char-shading-value="0" style:font-style-asian="italic" style:font-weight-asian="normal" style:font-style-complex="italic" style:font-weight-complex="normal"/>
    </style:style>
    <style:style style:name="T50" style:family="text">
      <style:text-properties fo:text-transform="uppercase" fo:color="#000000" loext:opacity="100%" fo:font-style="italic" fo:font-weight="normal" style:letter-kerning="true" fo:background-color="transparent" loext:char-shading-value="0" style:font-name-asian="SimSun1" style:language-asian="zh" style:country-asian="CN" style:font-style-asian="italic" style:font-weight-asian="normal" style:font-name-complex="Mangal" style:language-complex="hi" style:country-complex="IN" style:font-style-complex="italic" style:font-weight-complex="normal"/>
    </style:style>
    <style:style style:name="T51" style:family="text">
      <style:text-properties officeooo:rsid="0034e669"/>
    </style:style>
    <style:style style:name="T52" style:family="text">
      <style:text-properties officeooo:rsid="002cfd40"/>
    </style:style>
    <style:style style:name="T53" style:family="text">
      <style:text-properties officeooo:rsid="002f3692"/>
    </style:style>
    <style:style style:name="T54" style:family="text">
      <style:text-properties fo:font-variant="normal" fo:text-transform="none" fo:color="#000000" loext:opacity="100%" fo:font-style="normal" fo:font-weight="normal" officeooo:rsid="00287114" style:letter-kerning="true" fo:background-color="transparent" loext:char-shading-value="0" style:font-name-asian="SimSun1" style:language-asian="zh" style:country-asian="CN" style:font-style-asian="normal" style:font-weight-asian="normal" style:font-name-complex="Mangal" style:language-complex="hi" style:country-complex="IN" style:font-style-complex="normal" style:font-weight-complex="normal"/>
    </style:style>
    <style:style style:name="T55" style:family="text">
      <style:text-properties fo:font-variant="normal" fo:text-transform="none" fo:color="#000000" loext:opacity="100%" fo:font-style="normal" fo:font-weight="normal" officeooo:rsid="0034e669" style:letter-kerning="true" fo:background-color="transparent" loext:char-shading-value="0" style:font-name-asian="SimSun1" style:language-asian="zh" style:country-asian="CN" style:font-style-asian="normal" style:font-weight-asian="normal" style:font-name-complex="Mangal" style:language-complex="hi" style:country-complex="IN" style:font-style-complex="normal" style:font-weight-complex="normal"/>
    </style:style>
    <style:style style:name="T56" style:family="text">
      <style:text-properties fo:font-weight="bold" style:font-weight-asian="bold"/>
    </style:style>
    <style:style style:name="T57" style:family="text">
      <style:text-properties fo:color="#000008" loext:opacity="100%" style:text-line-through-style="none" style:text-line-through-type="none" style:text-underline-style="none"/>
    </style:style>
    <style:style style:name="T58" style:family="text">
      <style:text-properties fo:color="#000008" loext:opacity="100%" style:text-line-through-style="none" style:text-line-through-type="none" style:text-underline-style="none" officeooo:rsid="002f659a"/>
    </style:style>
    <style:style style:name="T59" style:family="text">
      <style:text-properties fo:color="#000008" loext:opacity="100%" style:text-line-through-style="none" style:text-line-through-type="none" fo:font-style="italic" style:text-underline-style="none" style:font-style-asian="italic" style:font-style-complex="italic"/>
    </style:style>
    <style:style style:name="T60" style:family="text">
      <style:text-properties fo:font-style="italic" style:font-style-asian="italic" style:font-style-complex="italic"/>
    </style:style>
    <style:style style:name="T61" style:family="text">
      <style:text-properties officeooo:rsid="0016a2b1"/>
    </style:style>
    <style:style style:name="T62" style:family="text">
      <style:text-properties style:text-line-through-style="none" style:text-line-through-type="none" style:text-underline-style="none"/>
    </style:style>
    <style:style style:name="T63" style:family="text">
      <style:text-properties style:text-line-through-style="none" style:text-line-through-type="none" style:text-underline-style="none" officeooo:rsid="002f659a"/>
    </style:style>
    <style:style style:name="T64" style:family="text">
      <style:text-properties style:text-line-through-style="none" style:text-line-through-type="none" style:text-underline-style="none" officeooo:rsid="003326b5"/>
    </style:style>
    <style:style style:name="T65" style:family="text">
      <style:text-properties fo:font-variant="normal" fo:text-transform="none" fo:letter-spacing="normal" fo:font-style="italic" fo:font-weight="normal" style:font-style-asian="italic" style:font-style-complex="italic"/>
    </style:style>
    <style:style style:name="T66" style:family="text">
      <style:text-properties fo:font-variant="normal" fo:text-transform="none" fo:letter-spacing="normal" fo:font-style="italic" fo:font-weight="normal" officeooo:rsid="00185da0" style:font-style-asian="italic" style:font-style-complex="italic"/>
    </style:style>
    <style:style style:name="T67" style:family="text">
      <style:text-properties fo:color="#000008" loext:opacity="100%" style:text-line-through-style="none" style:text-line-through-type="none" style:text-underline-style="none" fo:background-color="transparent" loext:char-shading-value="0"/>
    </style:style>
    <style:style style:name="T68" style:family="text">
      <style:text-properties fo:color="#000008" loext:opacity="100%" style:text-line-through-style="none" style:text-line-through-type="none" style:text-underline-style="none" officeooo:rsid="00359f3e"/>
    </style:style>
    <style:style style:name="T69" style:family="text">
      <style:text-properties style:use-window-font-color="true" loext:opacity="0%" style:text-line-through-style="none" style:text-line-through-type="none" fo:font-style="italic" style:text-underline-style="none" officeooo:rsid="005a8831" style:font-style-asian="italic" style:font-style-complex="italic"/>
    </style:style>
    <style:style style:name="T70" style:family="text">
      <style:text-properties fo:font-variant="normal" fo:text-transform="none" style:use-window-font-color="true" loext:opacity="0%" fo:letter-spacing="normal" fo:font-style="italic" fo:font-weight="normal" style:font-style-asian="italic" style:font-style-complex="italic" loext:padding="0cm" loext:border="none"/>
    </style:style>
    <style:style style:name="T71" style:family="text">
      <style:text-properties fo:font-variant="normal" fo:text-transform="none" style:use-window-font-color="true" loext:opacity="0%" fo:letter-spacing="normal" fo:font-style="normal" fo:font-weight="normal" loext:padding="0cm" loext:border="none"/>
    </style:style>
    <style:style style:name="T72" style:family="text">
      <style:text-properties fo:color="#000008" loext:opacity="100%" style:text-line-through-style="none" style:text-line-through-type="none" style:text-underline-style="none" officeooo:rsid="0016a2b1"/>
    </style:style>
    <style:style style:name="T73" style:family="text">
      <style:text-properties officeooo:rsid="00359f3e"/>
    </style:style>
    <style:style style:name="T74" style:family="text">
      <style:text-properties fo:color="#000000" loext:opacity="100%" style:text-line-through-style="none" style:text-line-through-type="none" style:text-underline-style="none"/>
    </style:style>
    <style:style style:name="T75" style:family="text">
      <style:text-properties fo:color="#000000" loext:opacity="100%" style:text-line-through-style="none" style:text-line-through-type="none" fo:font-style="italic" style:text-underline-style="none" style:font-style-asian="italic" style:font-style-complex="italic"/>
    </style:style>
    <style:style style:name="T76" style:family="text">
      <style:text-properties style:use-window-font-color="true" loext:opacity="0%" style:text-line-through-style="none" style:text-line-through-type="none" style:text-underline-style="none" officeooo:rsid="00359f3e"/>
    </style:style>
    <style:style style:name="T77" style:family="text">
      <style:text-properties style:use-window-font-color="true" loext:opacity="0%" style:text-line-through-style="none" style:text-line-through-type="none" style:text-underline-style="none" officeooo:rsid="005a8831"/>
    </style:style>
    <style:style style:name="T78" style:family="text">
      <style:text-properties fo:color="#000000" loext:opacity="100%" officeooo:rsid="000d30d0" fo:background-color="transparent" loext:char-shading-value="0"/>
    </style:style>
    <style:style style:name="T79" style:family="text">
      <style:text-properties fo:color="#000000" loext:opacity="100%" officeooo:rsid="00aa8046" fo:background-color="transparent" loext:char-shading-value="0"/>
    </style:style>
    <style:style style:name="T80" style:family="text">
      <style:text-properties fo:color="#000000" loext:opacity="100%" officeooo:rsid="0095a3fd" fo:background-color="transparent" loext:char-shading-value="0"/>
    </style:style>
    <style:style style:name="T81" style:family="text">
      <style:text-properties fo:color="#000000" loext:opacity="100%" officeooo:rsid="00b82af7" fo:background-color="transparent" loext:char-shading-value="0"/>
    </style:style>
    <style:style style:name="T82" style:family="text">
      <style:text-properties fo:color="#000000" loext:opacity="100%" officeooo:rsid="00c4722e" fo:background-color="transparent" loext:char-shading-value="0"/>
    </style:style>
    <style:style style:name="T83" style:family="text">
      <style:text-properties fo:color="#000000" loext:opacity="100%" fo:font-style="italic" officeooo:rsid="00c4722e" fo:background-color="transparent" loext:char-shading-value="0" style:font-style-asian="italic" style:font-style-complex="italic"/>
    </style:style>
    <style:style style:name="T84" style:family="text">
      <style:text-properties fo:color="#000000" loext:opacity="100%" officeooo:rsid="003c1493"/>
    </style:style>
    <style:style style:name="T85" style:family="text">
      <style:text-properties fo:color="#000000" loext:opacity="100%" officeooo:rsid="00a32888"/>
    </style:style>
    <style:style style:name="T86" style:family="text">
      <style:text-properties fo:color="#000000" loext:opacity="100%" fo:font-style="italic" fo:font-weight="bold" style:font-style-asian="italic" style:font-weight-asian="bold" style:font-style-complex="italic"/>
    </style:style>
    <style:style style:name="T87" style:family="text">
      <style:text-properties fo:color="#000000" loext:opacity="100%" fo:font-style="italic" style:font-style-asian="italic" style:font-style-complex="italic"/>
    </style:style>
    <style:style style:name="T88" style:family="text">
      <style:text-properties fo:color="#000000" loext:opacity="100%" officeooo:rsid="00341d7e"/>
    </style:style>
    <style:style style:name="T89" style:family="text">
      <style:text-properties fo:color="#000000" loext:opacity="100%" officeooo:rsid="008f0122"/>
    </style:style>
    <style:style style:name="T90" style:family="text">
      <style:text-properties fo:color="#000000" loext:opacity="100%" officeooo:rsid="003ce2ca"/>
    </style:style>
    <style:style style:name="T91" style:family="text">
      <style:text-properties fo:color="#000000" loext:opacity="100%" officeooo:rsid="000d30d0"/>
    </style:style>
    <style:style style:name="T92" style:family="text">
      <style:text-properties officeooo:rsid="00a32888"/>
    </style:style>
    <style:style style:name="T93" style:family="text">
      <style:text-properties officeooo:rsid="000cad9a"/>
    </style:style>
    <style:style style:name="T94" style:family="text">
      <style:text-properties fo:color="#000000" loext:opacity="100%" fo:font-weight="bold" style:font-weight-asian="bold"/>
    </style:style>
    <style:style style:name="T95" style:family="text">
      <style:text-properties fo:color="#000000" loext:opacity="100%" officeooo:rsid="002dc760"/>
    </style:style>
    <style:style style:name="T96" style:family="text">
      <style:text-properties officeooo:rsid="009a1416"/>
    </style:style>
    <style:style style:name="T97" style:family="text">
      <style:text-properties fo:color="#000000" loext:opacity="100%" officeooo:rsid="009a1416"/>
    </style:style>
    <style:style style:name="T98" style:family="text">
      <style:text-properties fo:color="#000000" loext:opacity="100%" officeooo:rsid="002c3a9b"/>
    </style:style>
    <style:style style:name="T99" style:family="text">
      <style:text-properties officeooo:rsid="001214c6"/>
    </style:style>
    <style:style style:name="T100" style:family="text">
      <style:text-properties officeooo:rsid="0019d8ac"/>
    </style:style>
    <style:style style:name="T101" style:family="text">
      <style:text-properties fo:color="#000008" loext:opacity="100%" style:text-line-through-style="none" style:text-line-through-type="none" style:text-underline-style="none" fo:font-weight="normal" style:font-weight-asian="normal"/>
    </style:style>
    <style:style style:name="T102" style:family="text">
      <style:text-properties fo:color="#000008" loext:opacity="100%" style:text-line-through-style="none" style:text-line-through-type="none" style:text-underline-style="none" fo:font-weight="normal" officeooo:rsid="009a1416" style:font-weight-asian="normal"/>
    </style:style>
    <style:style style:name="T103" style:family="text">
      <style:text-properties fo:color="#000008" loext:opacity="100%" style:text-line-through-style="none" style:text-line-through-type="none" style:text-underline-style="none" fo:font-weight="normal" officeooo:rsid="00bbceaa" style:font-weight-asian="normal"/>
    </style:style>
    <style:style style:name="T104" style:family="text">
      <style:text-properties officeooo:rsid="00341d7e"/>
    </style:style>
    <style:style style:name="T105" style:family="text">
      <style:text-properties officeooo:rsid="00bff8bc"/>
    </style:style>
    <style:style style:name="T106" style:family="text">
      <style:text-properties officeooo:rsid="00c4722e"/>
    </style:style>
    <style:style style:name="T107" style:family="text">
      <style:text-properties officeooo:rsid="00a46a0a"/>
    </style:style>
    <style:style style:name="T108" style:family="text">
      <style:text-properties officeooo:rsid="00a5d41b"/>
    </style:style>
    <style:style style:name="T109" style:family="text">
      <style:text-properties officeooo:rsid="00c5ba27"/>
    </style:style>
    <style:style style:name="T110" style:family="text">
      <style:text-properties officeooo:rsid="00b467e8"/>
    </style:style>
    <style:style style:name="T111" style:family="text">
      <style:text-properties fo:color="#00000a" loext:opacity="100%" style:text-line-through-style="none" style:text-line-through-type="none" fo:language="it" fo:country="IT" fo:font-style="normal" style:text-underline-style="none" fo:font-weight="normal" officeooo:rsid="002d8ceb" style:letter-kerning="true" style:font-family-asian="'SimSun, 宋体'" style:font-family-generic-asian="system" style:font-pitch-asian="variable" style:language-asian="it" style:country-asian="IT" style:font-style-asian="normal" style:font-weight-asian="normal" style:font-name-complex="Arial3" style:language-complex="hi" style:country-complex="IN" style:font-weight-complex="normal"/>
    </style:style>
    <style:style style:name="T112" style:family="text">
      <style:text-properties fo:color="#00000a" loext:opacity="100%" style:text-line-through-style="none" style:text-line-through-type="none" fo:language="it" fo:country="IT" fo:font-style="normal" style:text-underline-style="none" fo:font-weight="normal" officeooo:rsid="00bff8bc" style:letter-kerning="true" style:font-family-asian="'SimSun, 宋体'" style:font-family-generic-asian="system" style:font-pitch-asian="variable" style:language-asian="it" style:country-asian="IT" style:font-style-asian="normal" style:font-weight-asian="normal" style:font-name-complex="Arial3" style:language-complex="hi" style:country-complex="IN" style:font-weight-complex="normal"/>
    </style:style>
    <style:style style:name="T113" style:family="text">
      <style:text-properties fo:color="#00000a" loext:opacity="100%" style:text-line-through-style="none" style:text-line-through-type="none" fo:language="it" fo:country="IT" fo:font-style="italic" style:text-underline-style="none" fo:font-weight="normal" officeooo:rsid="002d8ceb" style:letter-kerning="true" style:font-family-asian="'SimSun, 宋体'" style:font-family-generic-asian="system" style:font-pitch-asian="variable" style:language-asian="it" style:country-asian="IT" style:font-style-asian="italic" style:font-weight-asian="normal" style:font-name-complex="Arial3" style:language-complex="hi" style:country-complex="IN" style:font-style-complex="italic" style:font-weight-complex="normal"/>
    </style:style>
    <style:style style:name="T114" style:family="text">
      <style:text-properties fo:color="#00000a" loext:opacity="100%" style:text-line-through-style="none" style:text-line-through-type="none" fo:language="it" fo:country="IT" fo:font-style="normal" style:text-underline-style="none" fo:font-weight="normal" officeooo:rsid="003adda5" style:letter-kerning="true" style:font-family-asian="'SimSun, 宋体'" style:font-family-generic-asian="system" style:font-pitch-asian="variable" style:language-asian="it" style:country-asian="IT" style:font-style-asian="normal" style:font-weight-asian="normal" style:font-name-complex="Arial3" style:language-complex="hi" style:country-complex="IN" style:font-weight-complex="normal"/>
    </style:style>
    <style:style style:name="T115" style:family="text">
      <style:text-properties fo:color="#000000" loext:opacity="100%" style:font-name="Arial2" fo:font-size="12pt" style:font-size-asian="12pt" style:font-size-complex="12pt"/>
    </style:style>
    <style:style style:name="T116" style:family="text">
      <style:text-properties fo:color="#ff0000" loext:opacity="100%" style:font-name="Arial2" fo:font-size="12pt" style:font-size-asian="12pt" style:font-size-complex="12pt"/>
    </style:style>
    <style:style style:name="T117" style:family="text">
      <style:text-properties fo:color="#536074" loext:opacity="100%" style:font-name="Arial2" fo:font-size="12pt" fo:font-weight="bold" style:font-size-asian="12pt" style:font-weight-asian="bold" style:font-size-complex="12pt"/>
    </style:style>
    <style:style style:name="T118" style:family="text">
      <style:text-properties fo:color="#000000" loext:opacity="100%" style:font-name="Arial2" fo:font-size="12pt" style:font-size-asian="12pt" style:font-name-complex="Times New Roman1" style:font-size-complex="12pt"/>
    </style:style>
    <style:style style:name="T119" style:family="text">
      <style:text-properties style:font-name="Arial2" fo:font-size="12pt" style:font-size-asian="12pt" style:font-size-complex="12pt"/>
    </style:style>
    <style:style style:name="T120" style:family="text">
      <style:text-properties officeooo:rsid="00463658"/>
    </style:style>
    <style:style style:name="T121" style:family="text">
      <style:text-properties officeooo:rsid="00a77528"/>
    </style:style>
    <style:style style:name="T122" style:family="text">
      <style:text-properties officeooo:rsid="001c6552"/>
    </style:style>
    <style:style style:name="T123" style:family="text">
      <style:text-properties officeooo:rsid="009f0ed5"/>
    </style:style>
    <style:style style:name="T124" style:family="text">
      <style:text-properties officeooo:rsid="0013deec"/>
    </style:style>
    <style:style style:name="T125" style:family="text">
      <style:text-properties officeooo:rsid="001c6552" fo:background-color="transparent" loext:char-shading-value="0"/>
    </style:style>
    <style:style style:name="T126" style:family="text">
      <style:text-properties officeooo:rsid="009f0ed5" fo:background-color="transparent" loext:char-shading-value="0"/>
    </style:style>
    <style:style style:name="T127" style:family="text">
      <style:text-properties officeooo:rsid="00a8cc22" fo:background-color="transparent" loext:char-shading-value="0"/>
    </style:style>
    <style:style style:name="T128" style:family="text">
      <style:text-properties fo:color="#00000a" loext:opacity="100%"/>
    </style:style>
    <style:style style:name="T129" style:family="text">
      <style:text-properties fo:color="#00000a" loext:opacity="100%" fo:font-style="italic" style:font-style-asian="italic" style:font-style-complex="italic"/>
    </style:style>
    <style:style style:name="T130" style:family="text">
      <style:text-properties style:font-family-complex="'Century Gothic'" style:font-family-generic-complex="system" style:font-pitch-complex="variable"/>
    </style:style>
    <style:style style:name="T131" style:family="text">
      <style:text-properties officeooo:rsid="0014734e"/>
    </style:style>
    <style:style style:name="T132" style:family="text">
      <style:text-properties officeooo:rsid="00bd377f"/>
    </style:style>
    <style:style style:name="T133" style:family="text">
      <style:text-properties officeooo:rsid="0021f567"/>
    </style:style>
    <style:style style:name="T134" style:family="text">
      <style:text-properties officeooo:rsid="00308412"/>
    </style:style>
    <style:style style:name="T135" style:family="text">
      <style:text-properties officeooo:rsid="00a0190d"/>
    </style:style>
    <style:style style:name="T136" style:family="text">
      <style:text-properties officeooo:rsid="0023cb79"/>
    </style:style>
    <style:style style:name="T137" style:family="text">
      <style:text-properties fo:font-weight="normal" officeooo:rsid="002c3a9b" style:font-weight-asian="normal" style:font-weight-complex="normal"/>
    </style:style>
    <style:style style:name="T138" style:family="text">
      <style:text-properties fo:font-weight="normal" officeooo:rsid="0023cb79" style:font-weight-asian="normal" style:font-weight-complex="normal"/>
    </style:style>
    <style:style style:name="T139" style:family="text">
      <style:text-properties officeooo:rsid="00445198"/>
    </style:style>
    <style:style style:name="T140" style:family="text">
      <style:text-properties fo:color="#00000a" loext:opacity="100%" style:text-line-through-style="none" style:text-line-through-type="none" fo:font-style="normal" style:text-underline-style="none" fo:font-weight="normal" officeooo:rsid="0048e003" fo:background-color="transparent" loext:char-shading-value="0" style:font-style-asian="normal" style:font-weight-asian="normal" style:font-name-complex="Times New Roman1" style:font-style-complex="italic" style:font-weight-complex="normal"/>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386cm" fo:text-indent="-0.635cm" fo:margin-left="1.386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021cm" fo:text-indent="-0.635cm" fo:margin-left="2.021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56cm" fo:text-indent="-0.635cm" fo:margin-left="2.656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91cm" fo:text-indent="-0.635cm" fo:margin-left="3.291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926cm" fo:text-indent="-0.635cm" fo:margin-left="3.926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61cm" fo:text-indent="-0.635cm" fo:margin-left="4.561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196cm" fo:text-indent="-0.635cm" fo:margin-left="5.196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831cm" fo:text-indent="-0.635cm" fo:margin-left="5.831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66cm" fo:text-indent="-0.635cm" fo:margin-left="6.466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101cm" fo:text-indent="-0.635cm" fo:margin-left="7.101cm"/>
        </style:list-level-properties>
        <style:text-properties fo:font-family="Open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text:span text:style-name="T1">A</text:span><text:span text:style-name="T2">llegato </text:span><text:span text:style-name="T3">B</text:span><text:span text:style-name="T2">) Avviso Pubblico</text:span></text:p>
      <text:p text:style-name="P3"/>
      <text:p text:style-name="P4"><text:span text:style-name="T4">SCHEMA DI </text:span><text:span text:style-name="T5">CONVENZIONE </text:span><text:span text:style-name="T6">TRA </text:span><text:span text:style-name="T7">L'UNIONE TRESINARO SECCHIA E L'</text:span><text:span text:style-name="T8">ASSOCIAZIONE TEMPORANEA DI SCOPO </text:span><text:span text:style-name="T9">FORMATA DA </text:span><text:span text:style-name="T10">ASSOCIAZIONIE ITALIANA MALATI DI ALZHEIMER – AIMA- E</text:span><text:span text:style-name="T11"> …………………...</text:span><text:span text:style-name="T12"> </text:span><text:span text:style-name="Strong_20_Emphasis"><text:span text:style-name="T13">PER LA</text:span></text:span><text:span text:style-name="Strong_20_Emphasis"><text:span text:style-name="T14"> GESTIONE D</text:span></text:span><text:span text:style-name="Strong_20_Emphasis"><text:span text:style-name="T13">EL</text:span></text:span><text:span text:style-name="Strong_20_Emphasis"><text:span text:style-name="T15"> </text:span></text:span><text:span text:style-name="Strong_20_Emphasis"><text:span text:style-name="T16">PROGETTO DISTRETTUALE CAFFÈ </text:span></text:span><text:span text:style-name="Strong_20_Emphasis"><text:span text:style-name="T17">INCONTRO</text:span></text:span><text:span text:style-name="Strong_20_Emphasis"><text:span text:style-name="T16"> DELL’UNIONE TRESINARO SECCHIA</text:span></text:span><text:span text:style-name="Strong_20_Emphasis"><text:span text:style-name="T18"> (RE)</text:span></text:span></text:p>
      <text:p text:style-name="P5"/>
      <text:p text:style-name="P6">REP. N. </text:p>
      <text:p text:style-name="P7"/>
      <text:p text:style-name="P8"><text:span text:style-name="T19">L’anno </text:span><text:span text:style-name="T20">___________</text:span><text:span text:style-name="T19">, il giorno </text:span><text:span text:style-name="T21">_________</text:span><text:span text:style-name="T19"> del mese di </text:span><text:span text:style-name="T21">_________</text:span><text:span text:style-name="T19">, </text:span><text:span text:style-name="T20">a Sc</text:span><text:span text:style-name="T22">a</text:span><text:span text:style-name="T20">ndiano ( RE) </text:span><text:span text:style-name="T19">presso la sede </text:span><text:span text:style-name="T20">dell'Unione Tresinaro Secchia</text:span><text:span text:style-name="T19">, sono presenti i signori:</text:span></text:p>
      <text:p text:style-name="P9"/>
      <text:p text:style-name="P8"><text:span text:style-name="T19">Per </text:span><text:span text:style-name="T20">l'Unione Tresinaro Secchia</text:span><text:span text:style-name="T19">, nella persona </text:span><text:span text:style-name="T21">di Luca Benecchi nato a Parma il </text:span><text:span text:style-name="T19"><text:s/></text:span><text:span text:style-name="T21">10/02/1962</text:span><text:span text:style-name="T19">, domiciliato per la carica presso la sede </text:span><text:span text:style-name="T21">dell'Unione <text:s/>Tresinaro Secchia Scandiano ( RE) Corso Vallisneri 6 </text:span><text:span text:style-name="T19">, il quale interviene nel presente atto non in proprio ma esclusivamente in nome, per conto e nell’interesse del</text:span><text:span text:style-name="T20">l'Unione Tresinaro Secchia</text:span><text:span text:style-name="T19">, nella sua qualità di </text:span><text:span text:style-name="T21">Dirigente IV Settore Servizio Sociale Unificato </text:span><text:span text:style-name="T19">per dare esecuzione alla propria Determinazione </text:span><text:span text:style-name="T23">n. ______________</text:span><text:span text:style-name="T24"> </text:span></text:p>
      <text:p text:style-name="P8"/>
      <text:p text:style-name="P10"><text:s/>e</text:p>
      <text:p text:style-name="P11"/>
      <text:p text:style-name="P8"><text:span text:style-name="T23">Per l’</text:span><text:span text:style-name="T25">A</text:span><text:span text:style-name="T26">TS</text:span><text:span text:style-name="T23"> nella persona </text:span><text:span text:style-name="T24">di </text:span><text:span text:style-name="T27">_________________</text:span><text:span text:style-name="T24"> nella sua veste di </text:span><text:span text:style-name="T27">________________</text:span><text:span text:style-name="T24">de <text:s/>______________________</text:span><text:span text:style-name="T28"> <text:s/></text:span><text:span text:style-name="T29">con sede_________________________ </text:span><text:span text:style-name="T19">Codice Fiscale/Partita I.V.A. ______________________ </text:span><text:span text:style-name="T21">iscritta al </text:span><text:span text:style-name="T24">______________________________</text:span></text:p>
      <text:p text:style-name="P12"/>
      <text:p text:style-name="P13">Premesso che</text:p>
      <text:p text:style-name="P14"><text:span text:style-name="T19">- con Avviso pubblicato sul proprio sito, nella sezione Amministrazione trasparente, l'Unione Tresinaro Secchia in data </text:span><text:span text:style-name="T30">30/11</text:span><text:span text:style-name="T31">/2023</text:span><text:span text:style-name="T32"> in esecuzione della determinazione n.10</text:span><text:span text:style-name="T33">48</text:span><text:span text:style-name="T32"> del </text:span><text:span text:style-name="T33">29/11/2023</text:span><text:span text:style-name="T32"> </text:span><text:span text:style-name="T19">ha indetto la procedura a evidenza pubblica per la selezione del soggetto partner, cui affidare le attività per l’attuazione della co-progettazione </text:span><text:span text:style-name="T34">e successiva gestione del progetto, </text:span><text:span text:style-name="T35">distrettuale del Caffè Alzheimer;</text:span></text:p>
      <text:p text:style-name="P15"><text:span text:style-name="Strong_20_Emphasis"><text:span text:style-name="T36">- </text:span></text:span><text:span text:style-name="Strong_20_Emphasis"><text:span text:style-name="T37">con Avviso pubblicato sul proprio sito, nella sezione Amministrazione trasparente, </text:span></text:span><text:span text:style-name="Strong_20_Emphasis"><text:span text:style-name="T38">l'Unione </text:span></text:span><text:span text:style-name="Strong_20_Emphasis"><text:span text:style-name="T39">Tresinaro Secchia in data </text:span></text:span><text:span text:style-name="Strong_20_Emphasis"><text:span text:style-name="T40">______________</text:span></text:span><text:span text:style-name="Strong_20_Emphasis"><text:span text:style-name="T41"> </text:span></text:span><text:span text:style-name="Strong_20_Emphasis"><text:span text:style-name="T39">in esecuzione della determinazione n. …… </text:span></text:span><text:span text:style-name="Strong_20_Emphasis"><text:span text:style-name="T42">del ………...…….</text:span></text:span><text:span text:style-name="Strong_20_Emphasis"><text:span text:style-name="T39">, vista la volontà di prosecuzione della precedente co-progettazione per ulteriori </text:span></text:span><text:span text:style-name="Strong_20_Emphasis"><text:span text:style-name="T43">TRE</text:span></text:span><text:span text:style-name="Strong_20_Emphasis"><text:span text:style-name="T39"> anni, ha indetto la procedura a evidenza pubblica per la selezione di nuovi soggetti partner eventual</text:span></text:span><text:span text:style-name="Strong_20_Emphasis"><text:span text:style-name="T38">mente interessati a partecipare, insieme ai soggetti già presenti all’interno del progetto, per la gestione del </text:span></text:span><text:span text:style-name="Strong_20_Emphasis"><text:span text:style-name="T44">progetto distrettuale denominato </text:span></text:span><text:span text:style-name="Strong_20_Emphasis"><text:span text:style-name="T45">Caffè Alzhei</text:span></text:span><text:span text:style-name="Strong_20_Emphasis"><text:span text:style-name="T46">me</text:span></text:span><text:span text:style-name="Strong_20_Emphasis"><text:span text:style-name="T45">r;</text:span></text:span></text:p>
      <text:p text:style-name="P14"/>
      <text:p text:style-name="P16">Richiamati</text:p>
      <text:list text:style-name="L1">
        <text:list-item>
          <text:p text:style-name="P17"><text:span text:style-name="T23">la determinazione n. 10</text:span><text:span text:style-name="T47">48</text:span><text:span text:style-name="T23"> del </text:span><text:span text:style-name="T47">29/11/2023</text:span><text:span text:style-name="T23"> ad</text:span><text:span text:style-name="T47"> oggetto: </text:span><text:span text:style-name="T48">‘Approvazione dello s</text:span><text:span text:style-name="T49">chema di </text:span><text:span text:style-name="T48">Avviso esplorativo e modulo di istanza per l’acquisizione di manifestazione di interesse ai fini dell’individuazione di Enti del Terzo Settore per la co-progettazione del Caffè Alzheimer distrettuale e altre attività di sostegno e informazione</text:span><text:span text:style-name="T50"> CIG: Z803D7AECC;</text:span></text:p>
        </text:list-item>
      </text:list>
      <text:list text:style-name="L2">
        <text:list-item>
          <text:p text:style-name="P18">la determinazione n. 424 del 9/04/2024 con la quale è stato approvato l’accordo di part<text:span text:style-name="T51">ena</text:span>riato per <text:span text:style-name="T52">l</text:span>a gestione del Caffè <text:span text:style-name="T53">Incontro per persone malate di demenza e loro familiari</text:span>;</text:p>
        </text:list-item>
        <text:list-item>
          <text:p text:style-name="P18"><text:soft-page-break/>la convenzione sottoscritta tra l’Unione Tresinaro Secchia e l’Associazione Italiana Malattia di Alzheimer Reggio Emilia ODV della durata di un anno;</text:p>
        </text:list-item>
        <text:list-item>
          <text:p text:style-name="P19"><text:span text:style-name="T54">le determinazioni n. 446 del 15/05/2025 e n. 444 del 22/05/2026 con le quali l’accordo di part</text:span><text:span text:style-name="T55">ena</text:span><text:span text:style-name="T54">riato succitato è stato rinnovato; </text:span></text:p>
        </text:list-item>
      </text:list>
      <text:p text:style-name="P8"/>
      <text:p text:style-name="P9"><text:span text:style-name="T56">Rilevato, infine che </text:span>la verifica del possesso dei requisiti del soggetto attuatore degli interventi auto dichiarati nell’ambito della procedura ad evidenza pubblica ha dato esito positivo e pertanto può procedersi con la sottoscrizione della convenzione mediante la quale regolare i reciproci rapporti fra le Parti;</text:p>
      <text:p text:style-name="P8"/>
      <text:p text:style-name="P20">Visti</text:p>
      <text:p text:style-name="P21"><text:span text:style-name="T57">- </text:span><text:span text:style-name="T58">l'</text:span><text:span text:style-name="T57">art. 118, quarto comma, della Costituzione, che ha riconosciuto il principio di sussidiarietà orizzontale per lo svolgimento di attività di interesse generale; </text:span></text:p>
      <text:p text:style-name="P21"><text:span text:style-name="T58">- la Legge </text:span><text:span text:style-name="T57">241/1990 art. 12 che prevede “</text:span><text:span text:style-name="T59">… le sovvenzioni, i contributi, i sussidi, gli ausili finanziari e l’attribuzione dei vantaggi economici di qualsiasi genere la cui concessione è subordinata alla predeterminazione e alla pubblicazione dei criteri e delle modalità cui le amministrazioni procedenti devono attenersi, non assumono la natura di corrispettivo</text:span><text:span text:style-name="T57">”; </text:span></text:p>
      <text:p text:style-name="P22">- la Legge 328/2000 “<text:span text:style-name="T60">Legge quadro per la realizzazione del sistema integrato di interventi e servizi sociali</text:span>” che ha introdotto nell'ordinamento giuridico alcune disposizioni a favore dei soggetti del Terzo Settore, ed in particolare degli organismi non lucrativi di utilità sociale, degli organismi della cooperazione, delle organizzazioni di volontariato, delle associazioni ed enti di promozione sociale, delle fondazioni, degli enti di patronato e di altri soggetti privati e che, in particolare: </text:p>
      <text:list text:style-name="L3">
        <text:list-item>
          <text:p text:style-name="P23">all’art. 1, comma 1, recita: “<text:span text:style-name="T60">La Repubblica assicura alle persone e alle famiglie un sistema integrato di interventi e servizi sociali, promuove interventi per garantire la qualità della vita, pari opportunità, non discriminazione e diritti di cittadinanza, previene, elimina o riduce le condizioni di disabilità, di bisogno e di disagio individuale e familiare, derivanti da inadeguatezza di reddito, difficoltà sociali e condizioni di non autonomia, in coerenza con gli articoli 2, 3 e 38 della Costituzione</text:span>”;</text:p>
        </text:list-item>
        <text:list-item>
          <text:p text:style-name="P24">all’art.1, comma 5, dà ampia espressione del principio di sussidiarietà orizzontale, prevedendo che i soggetti del Terzo Settore debbano partecipare attivamente alla progettazione e alla realizzazione concertata degli interventi e servizi sociali;</text:p>
        </text:list-item>
        <text:list-item>
          <text:p text:style-name="P24">all’art. 5, commi 2 e 3, prevede che ai fini dell'affidamento dei servizi previsti dalla legge, gli enti pubblici promuov<text:span text:style-name="T61">a</text:span>no azioni per favorire la trasparenza e la semplificazione amministrativa, nonché il ricorso a forme di aggiudicazione o negoziali che consentano ai soggetti del Terzo Settore la piena espressione della propria progettualità, avvalendosi di analisi e verifiche che tengano conto della qualità e delle caratteristiche delle prestazioni offerte e della qualificazione del personale;</text:p>
        </text:list-item>
        <text:list-item>
          <text:p text:style-name="P24">all’art. 6, comma 2, lettera a) attribuisce ai Comuni l’attività di programmazione, progettazione, realizzazione del sistema locale dei servizi sociali in rete, indicazione delle priorità e dei settori di innovazione attraverso la concertazione delle risorse umane e finanziarie locali, con il coinvolgimento dei soggetti del Terzo Settore; </text:p>
        </text:list-item>
      </text:list>
      <text:p text:style-name="P25"><text:span text:style-name="T62">- </text:span><text:span text:style-name="T63">l'</text:span><text:span text:style-name="T62">art. 7 del D.P.C.M. 30/03/2001 (Atto di indirizzo e coordinamento sui sistemi di affidamento dei servizi alla persona ai sensi dell’art. 5 della Legge 8 novembre 2000 n. 328) </text:span><text:span text:style-name="T64">che recita “</text:span><text:span text:style-name="T65">Al fine di <text:s/>affrontare specifiche problematiche sociali, valorizzando e coinvolgendo attivamente i soggetti del terzo settore, i comuni possono indire istruttorie pubbliche per la coprogettazione di interventi <text:s/>innovativi e sperimentali su cui i soggetti del terzo settore esprimono disponibilit</text:span><text:span text:style-name="T66">à</text:span><text:span text:style-name="T65"> a collaborare con il comune per la realizzazione degli obiettivi. Le regioni possono adottare indirizzi per definire le modalit</text:span><text:span text:style-name="T66">à</text:span><text:span text:style-name="T65"> di indizione e funzionamento delle istruttorie pubbliche </text:span><text:span text:style-name="T66">nonché</text:span><text:span text:style-name="T65"> per la individuazione delle forme di </text:span><text:span text:style-name="T60">sostegno”;</text:span></text:p>
      <text:p text:style-name="P21"><text:span text:style-name="T57">- </text:span><text:span text:style-name="T58">la </text:span><text:span text:style-name="T57">L.R. n. 2 del 12/03/2003 “</text:span><text:span text:style-name="T59">Norme per la promozione della cittadinanza sociale e per la </text:span><text:soft-page-break/><text:span text:style-name="T59">realizzazione del sistema integrato di interventi e servizi sociali”</text:span><text:span text:style-name="T57">; </text:span></text:p>
      <text:p text:style-name="P21"><text:span text:style-name="T67">-</text:span><text:span text:style-name="T57"> </text:span><text:span text:style-name="T58">il </text:span><text:span text:style-name="T57">D.</text:span><text:span text:style-name="T68">L</text:span><text:span text:style-name="T57">gs. </text:span><text:span text:style-name="T68">n.</text:span><text:span text:style-name="T57"> 117 del 03/07/2017 “</text:span><text:span text:style-name="T69">C</text:span><text:span text:style-name="T70">odice del Terzo settore, a norma dell'articolo 1, comma 2, lettera b), della legge 6 giugno 2016, n. 106. (17G00128)</text:span><text:span text:style-name="T71">” </text:span><text:span text:style-name="T57">che prevede all’art. 55 che le Amministrazioni Pubbliche nell'esercizio delle proprie funzioni di programmazione e organizzazione a livello territoriale degli interventi e dei servizi nei settori di attività di cui all'articolo 5, assicur</text:span><text:span text:style-name="T72">i</text:span><text:span text:style-name="T57">no il coinvolgimento attivo degli enti del Terzo Settore, attraverso forme di co-programmazione e co-progettazione e accreditamento poste in essere nel rispetto dei principi della legge 7 agosto 1990, n. 241;</text:span></text:p>
      <text:p text:style-name="P21"><text:span text:style-name="T73">- il decreto </text:span>n. 72/2021 <text:span text:style-name="T74">del Ministero del Lavoro e delle Politiche sociali con il quale vengono adottate le linee guida sul rapporto tra pubbliche amministrazioni ed enti del Terzo settore negli articoli 55 e 57 del decreto legislativo n. 117 del 2017, con il quale il legislatore ha precisato – all’interno della disciplina generale sugli affidamenti dei contratti pubblici, mediante procedure concorrenziali – che, in applicazione del c.d. principio di specialità, “</text:span><text:span text:style-name="T75">restano ferme le forme di coinvolgimento degli enti del Terzo Settore previste dal Titolo VII del CTS</text:span><text:span text:style-name="T74">”</text:span><text:span text:style-name="T73">;</text:span> </text:p>
      <text:p text:style-name="P26"><text:span text:style-name="T76">- le linee guida in materia di affidamento di servizi sociali emanate dall’Autorità Nazionale Anticorruzione (ANAC) con Delibera n. 382 del 27/07/2022 secondo le </text:span><text:span text:style-name="T77">quali</text:span><text:span text:style-name="T76"> p</text:span><text:span text:style-name="T68">er lo svolgimento dei servizi sociali, ivi compresi quelli individuati nell’allegato IX del codice dei contratti pubblici, le stazioni appaltanti possono decidere di ricorrere a forme di co-programmazione e/o di co-progettazione, qualora ritengano opportuno organizzare gli stessi avvalendosi della collaborazione degli Enti del terzo settore oppure di sottoscrivere convenzioni con gli Organismi individuati dall’articolo 56 del codice del Terzo settore. La scelta tra le varie alternative possibili è effettuata dalle amministrazioni in considerazione della natura del servizio da svolgere, delle finalità e degli obiettivi da perseguire, delle modalità di organizzazione delle attività e della possibilità/opportunità, da un lato, di coinvolgere attivamente gli operatori del settore nelle diverse fasi del procedimento di realizzazione del servizio e, dall’altro, di prevedere la compartecipazione dell’amministrazione allo svolgimento dello stesso;</text:span></text:p>
      <text:p text:style-name="P27"/>
      <text:p text:style-name="P20">Tanto premesso,</text:p>
      <text:p text:style-name="P28">SI CONVIENE QUANTO SEGUE</text:p>
      <text:p text:style-name="P20"/>
      <text:p text:style-name="P20">Art. 1 – Oggetto della convenzione</text:p>
      <text:p text:style-name="P29"><text:span text:style-name="T19">Oggetto della convenzione, sottoscritta fra le Parti, è la regolamentazione del rapporto di collaborazione, finalizzato alla realizzazione degli interventi pr</text:span><text:span text:style-name="T23">evisti </text:span><text:span text:style-name="T78">dal progetto definitivo </text:span><text:span text:style-name="T79">per la gestione </text:span><text:span text:style-name="T80">del </text:span><text:span text:style-name="T79">C</text:span><text:span text:style-name="T81">affè Alzheimer </text:span><text:span text:style-name="T82">denominato “</text:span><text:span text:style-name="T83">Caffè Incontro”</text:span><text:span text:style-name="T23">.</text:span></text:p>
      <text:p text:style-name="P11"><text:span text:style-name="T19">A tale ultimo proposito, il documento finale ottenuto dalla co-progettazione tra le parti è </text:span><text:span text:style-name="T84">costituito</text:span><text:span text:style-name="T19"> </text:span><text:span text:style-name="T85">dal </text:span><text:span text:style-name="T19">“</text:span><text:span text:style-name="T86">Progetto definitivo</text:span><text:span text:style-name="T87">”</text:span><text:span text:style-name="T88"> </text:span><text:span text:style-name="T85">allegato come </text:span><text:span text:style-name="T19">part</text:span><text:span text:style-name="T89">e</text:span><text:span text:style-name="T19"> integrant</text:span><text:span text:style-name="T89">e</text:span><text:span text:style-name="T19"> e sostanzial</text:span><text:span text:style-name="T89">e</text:span><text:span text:style-name="T90"> della presente convenzione</text:span><text:span text:style-name="T19">.</text:span></text:p>
      <text:p text:style-name="P11"><text:span text:style-name="T19">L’</text:span><text:span text:style-name="T85">A</text:span><text:span text:style-name="T20">TS</text:span><text:span text:style-name="T19">, con la sottoscrizione della presente Convenzione, si impegna affinché le attività coprogettate con </text:span><text:span text:style-name="T91">l'Unione Tresinaro Secchia </text:span><text:span text:style-name="T19">siano svolte con le modalità convenute e per il periodo concordato.</text:span></text:p>
      <text:p text:style-name="P12">In ragione di quanto precede, l’<text:span text:style-name="T92">A</text:span><text:span text:style-name="T93">TS</text:span> assume l’impegno di apportare agli interventi tutte le necessarie migliorie, che saranno concordate, nel corso del rapporto convenzionale per assicurare la migliore tutela dell’interesse pubblico, fermo restando quanto previsto dall’Avviso pubblico e dal Progetto definitivo, e nello spirito tipico del rapporto di collaborazione attivato con la co- progettazione.</text:p>
      <text:p text:style-name="P8"/>
      <text:p text:style-name="P20">Art. 2 – Attività e compiti</text:p>
      <text:p text:style-name="P8"><text:span text:style-name="T19">I compiti e le attività oggetto della convenzione sono meglio dettagliati nel </text:span><text:span text:style-name="T94">Progetto Definitivo </text:span><text:span text:style-name="T19">declinat</text:span><text:span text:style-name="T89">o</text:span><text:span text:style-name="T19"> all’interno del </text:span><text:span text:style-name="T94">Tavolo di co-progettazione </text:span><text:span text:style-name="T19">e allegat</text:span><text:span text:style-name="T89">o </text:span><text:span text:style-name="T95">sub 1) </text:span><text:span text:style-name="T19">alla presente convenzione per farne parte integrante e sostanziale.</text:span></text:p>
      <text:p text:style-name="P9"><text:soft-page-break/>L’<text:span text:style-name="T96">A</text:span><text:span text:style-name="T93">TS</text:span> è responsabile della programmazione e dello svolgimento delle attività proposte in sede di espletamento della procedura.</text:p>
      <text:p text:style-name="P8"><text:span text:style-name="T19">L’</text:span><text:span text:style-name="T97">A</text:span><text:span text:style-name="T20">TS</text:span><text:span text:style-name="T19"> potrà avvalersi di soggetti terzi anche per lo svolgimento di alcuni servizi tenendo indenne </text:span><text:span text:style-name="T91">l'Unione Tresinaro Secchia </text:span><text:span text:style-name="T19">da ogni pretesa, azione o ragione che possa essere avanzata da terzi.</text:span></text:p>
      <text:p text:style-name="P8"><text:span text:style-name="T91">L'Unione Tresinaro Secchia</text:span><text:span text:style-name="T19"> non assume responsabilità conseguenti ai rapporti dell’</text:span><text:span text:style-name="T97">A</text:span><text:span text:style-name="T20">TS</text:span><text:span text:style-name="T19"> con i suoi affidatari, prestatori d'opera e terzi in genere.</text:span></text:p>
      <text:p text:style-name="P8"><text:span text:style-name="T91">L'Unione Tresinaro Secchia </text:span><text:span text:style-name="T19">garantirà il coordinamento con </text:span><text:span text:style-name="T98">i propri </text:span><text:span text:style-name="T19">uffici/servizi che devono interagire con l’</text:span><text:span text:style-name="T97">A</text:span><text:span text:style-name="T20">TS</text:span><text:span text:style-name="T19"> per il buon andamento del progetto nonché il monitoraggio delle attività oggetto della presente convenzione.</text:span></text:p>
      <text:p text:style-name="P9">L’<text:span text:style-name="T96">A</text:span><text:span text:style-name="T93">TS</text:span> si impegna a comunicare eventuali esigenze sopravvenute al Responsabile del presente <text:span text:style-name="T99">p</text:span>rocedimento o a suo <text:span text:style-name="T100">incaricato.</text:span></text:p>
      <text:p text:style-name="P8"/>
      <text:p text:style-name="P30">Art. 3 – Durata della convenzione</text:p>
      <text:p text:style-name="P11"><text:span text:style-name="T19">La presente convenzione ha</text:span><text:span text:style-name="T101"> una durata </text:span><text:span text:style-name="T102">di n. </text:span><text:span text:style-name="T103">3</text:span><text:span text:style-name="T102"> (</text:span><text:span text:style-name="T103">tre</text:span><text:span text:style-name="T102">) anni</text:span><text:span text:style-name="T101"> </text:span><text:span text:style-name="T102">con possibilità di rinnovo</text:span><text:span text:style-name="T101">.</text:span></text:p>
      <text:p text:style-name="P9">Le parti si impegnano sin d’ora ad accettare senza riserva alcuna eventuali modifiche della convenzione che dovessero rendersi necessarie a causa di disposizioni normative a cui l’Ente dovrà attenersi.</text:p>
      <text:p text:style-name="P9"/>
      <text:p text:style-name="P20">Art. 4 – Risorse messe a disposizioni dalle parti</text:p>
      <text:p text:style-name="P9">Per realizzare le finalità e gli obiettivi degli interventi, l’<text:span text:style-name="T96">A</text:span><text:span text:style-name="T93">TS</text:span> mette a disposizione le risorse umane proprie (personale dipendente e/o prestatori d’opera intellettuale e/o di servizio, etc., operanti a qualunque titolo) e tecniche/strumentali e/o finanziarie individuate nel Progetto Definitivo<text:span text:style-name="T104">.</text:span></text:p>
      <text:p text:style-name="P31"/>
      <text:p text:style-name="P12">Per la realizzazione degli interventi previsti, l’Unione Tresinaro Secchia metterà a disposizione risorse economiche fino a Euro <text:span text:style-name="T105">1</text:span><text:span text:style-name="T106">7</text:span>.<text:span text:style-name="T106">0</text:span>00,00 annu<text:span text:style-name="T107">i</text:span>.</text:p>
      <text:p text:style-name="P12">Le risorse dovranno essere confermate di anno in anno in base alla programmazione generale delle attività dell’ente.</text:p>
      <text:p text:style-name="P32">Le risorse saranno erogate a titolo di rimborso delle spese effettivamente sostenute e adeguatamente documentate e finalizzate alla realizzazione delle azioni individuate nella proposta progettuale salvo la misura del 10% da riconoscersi a titolo forfettario quali spese generali di gestione della proposta progettuale. Si precisa pertanto che tali benefici economici non equivalgono a corrispettivi per l’affidamento di servizi a titolo oneroso, in applicazione di quanto chiarito dall’Agenzia delle Entrate nella risposta ad interpello n. 375 del 25 maggio 2021 e dalla Circolare n. 1/2026.</text:p>
      <text:p text:style-name="P32"/>
      <text:p text:style-name="P33">Oltre alle risorse indicate, <text:span text:style-name="T108">l’Amministrazione</text:span> intende mettere a disposizione dei futuri partner il seguente bene immobile di proprietà del Comune di Scandiano assegnato all’Unione in comodato gratuito: <text:span text:style-name="T105">la sala Lea Garofalo, </text:span><text:span text:style-name="T109">i</text:span>mmobile <text:span text:style-name="T110">sito in </text:span><text:span text:style-name="T111">Rubiera </text:span><text:span text:style-name="T112">(RE)</text:span><text:span text:style-name="T111"> c/o il Centro sociale “</text:span><text:span text:style-name="T113">Il Parco</text:span><text:span text:style-name="T111">” di Via De Gasperi </text:span><text:span text:style-name="T114">3,</text:span><text:span text:style-name="T111"> </text:span><text:span text:style-name="T110">.</text:span></text:p>
      <text:p text:style-name="P20"/>
      <text:p text:style-name="P20">Art. 5 – Risorse umane adibite alle attività di Progetto</text:p>
      <text:p text:style-name="P34">Le risorse umane impiegate nelle attività sono quelle indicate nel Progetto Definitivo quale risultanza della proposta progettuale.</text:p>
      <text:p text:style-name="P35"><text:span text:style-name="T115">Il personale dell'ATS, operante a qualunque titolo nelle attività, risponde del proprio operato. Il personale si impegna a rispettare il Codice di comportamento dei dipendenti pubblici approvato con D.P.R. n. 62 del 16/04/2013</text:span><text:span text:style-name="T116"> </text:span><text:span text:style-name="T115">così come modificato dal D.P.R n. 81 del 13 /06/2023,</text:span><text:span text:style-name="T117"> </text:span><text:span text:style-name="T115">nonché il </text:span><text:span text:style-name="T118">Codice di comportamento adottato dall'Unione Tresinaro Secchia con deliberazione della Giunta dell'Unione n. 27/2021 e ss.mm.ii. reperibile all’indirizzo web </text:span><text:a xlink:type="simple" xlink:href="https://www.tresinarosecchia.it/wp-content/uploads/2021/04/Codice-di-comportamento-Comuni-e-UTS.pdf" text:style-name="Internet_20_link" text:visited-style-name="Visited_20_Internet_20_Link"><text:span text:style-name="T119">https://www.tresinarosecchia.it/wp-content/uploads/2021/04/Codice-di-comportamento-Comuni-e-UTS.pdf</text:span></text:a><text:span text:style-name="T118">.</text:span></text:p>
      <text:p text:style-name="P34"><text:soft-page-break/>La violazione degli obblighi di comportamento comporterà per l’Amministrazione la facoltà di risolvere la convenzione, qualora in ragione della gravità o della reiterazione, la stessa sia ritenuta significativa.</text:p>
      <text:p text:style-name="P34">Il Coordinatore di progetto, come individuato nell’ambito della procedura di co-progettazione, oltre al legale rappresentante del Soggetto Attuatore, referente per i rapporti con questa amministrazione, vigiler<text:span text:style-name="T107">à</text:span> sullo svolgimento delle attività secondo modalità e termini ritenuti efficaci.</text:p>
      <text:p text:style-name="P34">Con la sottoscrizione della presente Convenzione l'ATS si impegna a rispettare tutte le vigenti norme contrattuali, regolamentari, previdenziali, assicurative e di sicurezza dei luoghi di lavoro.</text:p>
      <text:p text:style-name="P20"/>
      <text:p text:style-name="P36">Art. 6 - Clausola di progettazione a risorse aggiuntive</text:p>
      <text:p text:style-name="P37">Le Parti si impegnano a collaborare, nel rispetto delle rispettive competenze e finalità istituzionali, all'individuazione e alla predisposizione di ulteriori opportunità progettuali coerenti con gli obiettivi della presente Convenzione.</text:p>
      <text:p text:style-name="P37">A tal fine, le Parti potranno promuovere congiuntamente la partecipazione a bandi, avvisi pubblici, programmi di finanziamento regionali, nazionali, europei o di altra natura, nonché attivare iniziative finalizzate al reperimento di risorse economiche, strumentali e professionali aggiuntive rispetto a quelle già previste dalla presente Convenzione.</text:p>
      <text:p text:style-name="P37"><text:span text:style-name="T107">L</text:span>a ripartizione delle attività, dei costi e delle risorse finanziarie derivanti dai finanziamenti ottenuti saranno disciplinate mediante specifici accordi attuativi o atti integrativi sottoscritti dalle Parti. </text:p>
      <text:p text:style-name="P38"/>
      <text:p text:style-name="P20">Art. <text:span text:style-name="T92">7</text:span> – Assicurazioni</text:p>
      <text:p text:style-name="P34">In ogni caso, a tutela degli interessi pubblici dell'Unione Tresinaro Secchia, l'ATS provvede alla copertura assicurativa di legge delle risorse umane impiegate a qualunque titolo nelle attività di cui alla presente convenzione.</text:p>
      <text:p text:style-name="P34">L’ATS si impegna ad applicare integralmente tutte le norme contenute nel contratto nazionale di lavoro e negli accordi integrativi, territoriali ed aziendali, per il settore di attività e la località dove è eseguito il servizio. Si impegna a rispettare tutte le norme in materia retributiva, contributiva, previdenziale, assistenziale, assicurativa, sanitaria, di solidarietà paritetica previste per i dipendenti dalla vigente normativa. L’Amministrazione, in caso di violazione di quanto prescritto, previa comunicazione al soggetto attuatore dell’inadempienza emersa o denunciata dall’Ispettorato del Lavoro, INPS o Istituti assicurativi, potrà sospendere l’erogazione del contributo previsto fino a quando non si sarà ufficialmente accertato che il debito verso i lavoratori ed istituti assicurativi e previdenziali sia stato saldato ovvero che la relativa vertenza sia stata conclusa. Per tale sospensione il soggetto attuatore non potrà opporre eccezione né avanzare pretese di risarcimento danni o interessi. Prima di provvedere al pagamento del rimborso l'Ente dovrà provvedere ad acquisire il documento di regolarità contributiva (DURC).</text:p>
      <text:p text:style-name="P34">L’ATS è responsabile civilmente e penalmente di tutti i danni di qualsiasi natura che possano derivare a persone o cose legate allo svolgimento delle attività, con la conseguenza che l'Unione Tresinaro Secchia è sollevata da qualunque pretesa, azione, domanda od altro che possa loro derivare, direttamente od indirettamente, dalle attività della presente Convenzione.</text:p>
      <text:p text:style-name="P34">A garanzia dei rischi connessi alle attività, i soggetti attuatori impiegheranno esclusivamente personale per il quale siano stati regolarmente adempiuti gli obblighi previsti dalle vigenti leggi in materia di assicurazioni sociali, assistenziali, previdenziali ed antinfortunistiche, <text:s/>nonché le assicurazioni di responsabilità civile verso terzi, per qualsiasi evento o danno possa causarsi in conseguenza di esse, valide per tutto il periodo della convenzione.</text:p>
      <text:p text:style-name="P9">- <text:span text:style-name="T120">polizza ________________ RC per responsabilità civile verso terzi e dipendenti n </text:span><text:soft-page-break/><text:span text:style-name="T120">_____________________</text:span>.</text:p>
      <text:p text:style-name="P9"/>
      <text:p text:style-name="P20">Art. <text:span text:style-name="T92">8</text:span> – Divieto di cessione</text:p>
      <text:p text:style-name="P9">È fatto divieto di cedere totalmente o parzialmente lo svolgimento delle attività, al di fuori degli eventuali rapporti di partenariato, individuati in sede di presentazione della proposta progettuale, pena la risoluzione della Convenzione e il risarcimento dei danni.</text:p>
      <text:p text:style-name="P9"/>
      <text:p text:style-name="P20">Art. <text:span text:style-name="T92">9</text:span> – Monitoraggio delle attività oggetto della convenzione</text:p>
      <text:p text:style-name="P9">L’Amministrazione assicura il monitoraggio sulle attività svolte dall’<text:span text:style-name="T121">A</text:span>TS attraverso la verifica periodica del perseguimento degli obiettivi in rapporto alle attività, oggetto della Convenzione, riservandosi di <text:span text:style-name="T122">concordare </text:span>tutte le variazioni che dovesse ritenere utili ai fini della buona riuscita delle azioni ivi contemplate, senza che ciò comporti ulteriori oneri a carico dell’<text:span text:style-name="T123">A</text:span><text:span text:style-name="T124">TS</text:span>, il quale si impegna ad apportare le variazioni richieste.</text:p>
      <text:p text:style-name="P9">A tale proposito, le Parti <text:span text:style-name="T125">si </text:span>danno reciprocamente atto che, nelle ipotesi di cui al punto che precede, potrà essere riconvocato il Tavolo di co-progettazione per definire quanto necessario e/o utile; per le eventuali modifiche, non essenziali, si applica l’art. 11 della legge n. 241/1990 e ss. mm.</text:p>
      <text:p text:style-name="P39">L’<text:span text:style-name="T123">A</text:span>TS con cadenza <text:span text:style-name="T126">trimestrale</text:span> procederà alla rendicontazione delle attività svolte in modo che l'Unione Tresinaro Secchia possa svolgere le attività di controllo ai sensi degli articoli 92 e 93 del Codice del Terzo Settore.</text:p>
      <text:p text:style-name="P40">La documentazione contabile di spesa deve rispettare i seguenti requisiti:</text:p>
      <text:list text:style-name="L4">
        <text:list-item>
          <text:p text:style-name="P41">i documenti conta<text:span text:style-name="T2">bili devono </text:span><text:span text:style-name="T127">contenere il dettaglio del</text:span><text:span text:style-name="T2">le voci di costo</text:span>;</text:p>
        </text:list-item>
        <text:list-item>
          <text:p text:style-name="P41">le singole spese sostenute devono essere controllate dall’Unione Tresinaro Secchia ai fini dell’erogazione del contributo;</text:p>
        </text:list-item>
        <text:list-item>
          <text:p text:style-name="P42"><text:span text:style-name="T128">tutti i documenti giustificativi di spesa devono essere conformi alle disposizioni di legge vigenti e devono essere intestate al beneficiario del contributo e riportare il </text:span>CIG;</text:p>
        </text:list-item>
        <text:list-item>
          <text:p text:style-name="P41">tutti i pagamenti dovranno essere effettuati tramite bonifico bancario, ricevuta bancaria o tramite strumenti finanziari che determinano una tracciabilità del pagamento stesso all’interno di un conto corrente dedicato appartenente all’impresa;</text:p>
        </text:list-item>
      </text:list>
      <text:p text:style-name="P43"><text:span text:style-name="T19">L’ATS </text:span><text:span text:style-name="T128">dovrà conservare la documentazione e gli elaborati tecnici, amministrativi e contabili relativi al progetto finanziato, predisporre un “</text:span><text:span text:style-name="T129">fascicolo di progetto</text:span><text:span text:style-name="T128">” che deve essere immediatamente disponibile in caso di eventuali controlli da parte dei soggetti abilitati e deve essere conservata per i 10 anni successivi alla concessione dell’agevolazione.</text:span></text:p>
      <text:p text:style-name="P39">L’Amministrazione si riserva, in qualsiasi momento, di effettuare, mediante i propri uffici, verifiche e controlli atti ad accertare il rispetto degli obblighi contrattuali in materia di lavoro tipico e/o atipico nonché il regolare svolgimento delle attività oggetto della convenzione.</text:p>
      <text:p text:style-name="P39">A conclusione delle attività, oggetto del partenariato, l’ATS presenterà entro e non oltre 30 giorni una relazione conclusiva, nella quale saranno indicati anche l’eventuale impatto sociale sulla comunità di riferimento, determinato dall’attuazione del Progetto.</text:p>
      <text:p text:style-name="P20"/>
      <text:p text:style-name="P30">Art. <text:span text:style-name="T92">10</text:span> – Trattamento dei dati personali</text:p>
      <text:p text:style-name="P44"><text:span text:style-name="T130">I firmatari danno atto che rispetto al trattamento </text:span>dei dati necessari per la realizzazione del progetto i compiti e le responsabilità saranno regolati come segue:</text:p>
      <text:p text:style-name="P44">- le parti agiscono quali contitolari del trattamento dei dati degli utenti ai sensi dell’art. 26 del GDPR;</text:p>
      <text:p text:style-name="P44">- i contitolari si impegnano, al rispetto della normativa vigente in materia di protezione dei dati personali (Regolamento Generale sulla protezione dei dati 2016/679 GDPR e D.Lgs 196/2003 s.m.i) e in particolare nel rispetto dei principi di liceità e di minimalizzazione dei dati, ovvero trattando esclusivamente i dati personali, i dati appartenenti a categorie particolari di dati personali e reati e condanne penali indispensabili per le proprie attività <text:soft-page-break/>istituzionali.</text:p>
      <text:p text:style-name="P44">Ciascuna parte sarà, altresì, tenuta ad adottare le misure organizzative più opportune per garantire l'integrità e la sicurezza dei dati e per facilitare lo scambio delle informazioni e del materiale documentale utile.</text:p>
      <text:p text:style-name="P45"><text:span text:style-name="Car._20_predefinito_20_paragrafo"><text:span text:style-name="T119">I compiti e le responsabilità sono indicate nell’accordo di Contitolarità redatto ai sensi dell’art. 26 del GDPR.</text:span></text:span></text:p>
      <text:p text:style-name="P12"/>
      <text:p text:style-name="P20">Art. 1<text:span text:style-name="T92">1</text:span> – Risoluzione</text:p>
      <text:p text:style-name="P9"><text:span text:style-name="T131">L'Unione Tresinaro Secchia </text:span>si riserva la facoltà di recedere dalla presente convenzione a seguito di violazioni gravi della stessa o del mancato rispetto da parte del partner di progetto degli impegni assunti, dell’indebito affidamento ad altri enti delle stesse attività e di reiterare inadempienze agli impegni assunti.</text:p>
      <text:p text:style-name="P9">Eventuali inadempienze a quanto previsto nel presente atto dovranno essere contestate per iscritto da parte delle parti firmatarie, con fissazione del termine per la relativa regolarizzazione.</text:p>
      <text:p text:style-name="P9">Il recesso deve essere comunicato con preavviso di 60 giorni, mediante P<text:span text:style-name="T132">EC</text:span>.</text:p>
      <text:p text:style-name="P9"/>
      <text:p text:style-name="P20">Art. 1<text:span text:style-name="T92">2</text:span>– Rinvii normativi</text:p>
      <text:p text:style-name="P9">Per tutto quanto non espressamente previsto dalla presente convenzione si fa riferimento al Codice Civile, al D.Lgs. n. 117/2017, nonché alle disposizioni di legge vigenti ed applicabili in materia.</text:p>
      <text:p text:style-name="P9"/>
      <text:p text:style-name="P20">Art. 1<text:span text:style-name="T92">3</text:span> – Controversie</text:p>
      <text:p text:style-name="P8">Per qualunque controversia derivante o connessa al presente Avviso che non sia stato possibile definire in via bonaria su iniziativa del Dirigente del <text:span text:style-name="T133">IV Settore Servizio Sociale Unificato</text:span>, è competente in via esclusiva il Foro di <text:span text:style-name="T133">Reggio Emilia.</text:span></text:p>
      <text:p text:style-name="P46"/>
      <text:p text:style-name="P20">Art. 1<text:span text:style-name="T92">4</text:span> – Registrazione</text:p>
      <text:p text:style-name="P9">La presente convenzione, redatta nella forma della scrittura privata non autenticata, è sottoscritta mediante apposizione di firma digitale.</text:p>
      <text:p text:style-name="P9">La registrazione è prevista in caso d’uso a carico del richiedente.</text:p>
      <text:p text:style-name="P9"/>
      <text:p text:style-name="P20">Art. 1<text:span text:style-name="T92">5</text:span> – Allegati</text:p>
      <text:p text:style-name="P9">La presente convenzione è redatta in duplice originale. <text:span text:style-name="T134">Sono da considerarsi parti integranti e sostanziali:</text:span></text:p>
      <text:p text:style-name="P9"><text:span text:style-name="T134">Allegato sub 1)</text:span> Progetto Definitivo; </text:p>
      <text:p text:style-name="P47">Allegato sub <text:span text:style-name="T135">2</text:span>) Assicurazione</text:p>
      <text:p text:style-name="P47">Allegato sub <text:span text:style-name="T135">3</text:span>) Tracciabilità flussi finanziari</text:p>
      <text:p text:style-name="P48"><text:span text:style-name="T136">Allegato sub </text:span><text:span text:style-name="T135">4</text:span><text:span text:style-name="T136">) </text:span><text:span text:style-name="T137">Costituzione di associazione temporanea di scopo mediante conferimento di mandato collettivo speciale con rappresentanz</text:span><text:span text:style-name="T138">a</text:span></text:p>
      <text:p text:style-name="P49"/>
      <text:p text:style-name="P20">FIRME</text:p>
      <text:p text:style-name="P9"><text:span text:style-name="T139">P</text:span>er <text:span text:style-name="T139">Unione Tresinaro Secchia</text:span></text:p>
      <text:p text:style-name="P50">Il Dirigente del IV Settore Servizio Sociale Unificato</text:p>
      <text:p text:style-name="P50">Luca Benecchi </text:p>
      <text:p text:style-name="P8"/>
      <text:p text:style-name="P51">Per l'<text:span text:style-name="T135">A</text:span>TS <text:span text:style-name="T140"><text:s/></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roman"/>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imSun1" svg:font-family="SimSun, 宋体"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Arial3"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Liberation Serif" fo:font-size="12pt" fo:language="it" fo:country="IT" style:letter-kerning="true" style:font-name-asia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style style:name="Default" style:family="paragraph" style:default-outline-level="">
      <style:paragraph-properties fo:text-align="start" style:justify-single-word="false"/>
      <style:text-properties fo:color="#000000" loext:opacity="100%" style:font-name="Calibri" fo:font-family="Calibri" style:font-family-generic="roman" fo:font-size="12pt" style:font-size-asian="12pt"/>
    </style:style>
    <style:style style:name="Quotations" style:family="paragraph" style:parent-style-name="Standard" style:class="html"/>
    <style:style style:name="Title" style:family="paragraph" style:parent-style-name="Heading" style:class="chapter"/>
    <style:style style:name="Subtitle" style:family="paragraph" style:parent-style-name="Heading" style:class="chapter"/>
    <style:style style:name="Heading_20_1" style:display-name="Heading 1" style:family="paragraph" style:parent-style-name="Heading" style:class="chapter"/>
    <style:style style:name="Heading_20_2" style:display-name="Heading 2" style:family="paragraph" style:parent-style-name="Heading" style:class="chapter"/>
    <style:style style:name="Heading_20_3" style:display-name="Heading 3" style:family="paragraph" style:parent-style-name="Heading" style:class="chapter"/>
    <style:style style:name="Table_20_Heading" style:display-name="Table Heading" style:family="paragraph" style:parent-style-name="Table_20_Contents" style:class="extra"/>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 style:display-name="Car. predefinito paragrafo" style:family="text"/>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loext:num-list-format="%1%"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z1" loext:num-list-format="%2%." style:num-suffix="." style:num-format="1" text:start-value="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2z2"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2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2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11-02T09:28:00</meta:creation-date>
    <dc:date>2026-08-18T12:33:46.646547000</dc:date>
    <meta:editing-duration>PT20H24M31S</meta:editing-duration>
    <meta:editing-cycles>102</meta:editing-cycles>
    <meta:generator>LibreOffice/25.8.4.2$Windows_X86_64 LibreOffice_project/290daaa01b999472f0c7a3890eb6a550fd74c6df</meta:generator>
    <meta:initial-creator>Germiniasi Nadia</meta:initial-creator>
    <meta:print-date>2026-07-30T14:49:44.930937300</meta:print-date>
    <meta:document-statistic meta:table-count="0" meta:image-count="0" meta:object-count="0" meta:page-count="7" meta:paragraph-count="110" meta:word-count="3302" meta:character-count="23557" meta:non-whitespace-character-count="20339"/>
  </office:meta>
</office:document-meta>
</file>